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order="2pt solid #000000" style:vertical-align="top" fo:wrap-option="wrap" fo:background-color="#336699" style:repeat-content="false"/>
      <style:paragraph-properties fo:text-align="center"/>
      <style:text-properties fo:color="#FBBD6A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2pt solid #000000" style:vertical-align="middle" fo:wrap-option="wrap" fo:background-color="#336699" style:repeat-content="false"/>
      <style:paragraph-properties fo:text-align="center"/>
      <style:text-properties fo:color="#FBBD6A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7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8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top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top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1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2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3" style:family="table-cell" style:parent-style-name="Default" style:data-style-name="N0">
      <style:table-cell-properties fo:border-top="thick solid #000000" fo:border-bottom="thick solid #000000" fo:border-left="2pt solid #000000" fo:border-right="2pt solid #000000" style:vertical-align="top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4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5" style:family="table-cell" style:parent-style-name="Default" style:data-style-name="N0">
      <style:table-cell-properties fo:border-top="thick solid #000000" fo:border-bottom="thick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e16" style:family="table-cell" style:parent-style-name="Default" style:data-style-name="N0">
      <style:table-cell-properties fo:border="2pt solid #000000" fo:background-color="#FFFFFF"/>
    </style:style>
    <style:style style:name="ce17" style:family="table-cell" style:parent-style-name="Default" style:data-style-name="N0">
      <style:table-cell-properties fo:border-top="2pt solid #000000" fo:border-bottom="thick solid #000000" fo:border-left="2pt solid #000000" fo:border-right="2pt solid #000000" fo:background-color="#FFFFFF"/>
    </style:style>
    <style:style style:name="ce18" style:family="table-cell" style:parent-style-name="Default" style:data-style-name="N0">
      <style:table-cell-properties fo:border-top="thick solid #000000" fo:border-bottom="2pt solid #000000" fo:border-left="2pt solid #000000" fo:border-right="2pt solid #000000" fo:background-color="#FFFFFF"/>
    </style:style>
    <style:style style:name="ce19" style:family="table-cell" style:parent-style-name="Default" style:data-style-name="N0">
      <style:table-cell-properties fo:border-top="thick solid #000000" fo:border-bottom="2pt solid #000000" fo:border-left="2pt solid #000000" fo:border-right="2pt solid #000000" style:vertical-align="top" fo:wrap-option="wrap" fo:background-color="#FFFFFF" style:repeat-content="false"/>
      <style:paragraph-properties fo:text-align="center"/>
      <style:text-properties fo:color="#336699" fo:font-size="12pt" style:font-size-asian="12pt" style:font-size-complex="12pt"/>
    </style:style>
    <style:style style:name="co1" style:family="table-column">
      <style:table-column-properties fo:break-before="auto" style:column-width="3.67770833333333cm" style:use-optimal-column-width="true"/>
    </style:style>
    <style:style style:name="co2" style:family="table-column">
      <style:table-column-properties fo:break-before="auto" style:column-width="6.77333333333333cm" style:use-optimal-column-width="true"/>
    </style:style>
    <style:style style:name="co3" style:family="table-column">
      <style:table-column-properties fo:break-before="auto" style:column-width="5.953125cm"/>
    </style:style>
    <style:style style:name="co4" style:family="table-column">
      <style:table-column-properties fo:break-before="auto" style:column-width="6.3764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1.95791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7.25pt" style:use-optimal-row-height="true" fo:break-before="auto"/>
    </style:style>
    <style:style style:name="ro7" style:family="table-row">
      <style:table-row-properties style:row-height="33pt" style:use-optimal-row-height="true" fo:break-before="auto"/>
    </style:style>
    <style:style style:name="ro8" style:family="table-row">
      <style:table-row-properties style:row-height="48.75pt" style:use-optimal-row-height="true" fo:break-before="auto"/>
    </style:style>
    <style:style style:name="ro9" style:family="table-row">
      <style:table-row-properties style:row-height="64.5pt" style:use-optimal-row-height="true" fo:break-before="auto"/>
    </style:style>
    <style:style style:name="ro10" style:family="table-row">
      <style:table-row-properties style:row-height="46.5pt" style:use-optimal-row-height="false" fo:break-before="auto"/>
    </style:style>
    <style:style style:name="ro11" style:family="table-row">
      <style:table-row-properties style:row-height="80.25pt" style:use-optimal-row-height="tru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6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mprese_AMO_145_" table:style-name="ta1" table:protected="true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office:value-type="string" table:style-name="ce2">
            <text:p>Elenco imprese (AMO-145) certificate in accordo all'Annesso II (Parte 145) del Regolamento (UE) n. 1321/2014 come revisionato</text:p>
          </table:table-cell>
          <table:table-cell table:number-columns-repeated="3" table:style-name="ce2"/>
          <table:table-cell table:number-columns-repeated="16380" table:style-name="ce1"/>
        </table:table-row>
        <table:table-row table:style-name="ro1">
          <table:table-cell office:value-type="string" table:style-name="ce2">
            <text:p>(List of organisations (AMO-145) approved under Annex II (Part-145) to Regulation (EU) no. 1321/2014 as revised)</text:p>
          </table:table-cell>
          <table:table-cell table:number-columns-repeated="3" table:style-name="ce2"/>
          <table:table-cell table:number-columns-repeated="16380" table:style-name="ce1"/>
        </table:table-row>
        <table:table-row table:style-name="ro1">
          <table:table-cell table:number-columns-repeated="4" table:style-name="ce2"/>
          <table:table-cell table:style-name="ce1">
            <draw:frame draw:z-index="1" draw:id="id0" draw:style-name="a0" draw:name="Immagine 1" svg:x="0.375in" svg:y="0.0625in" svg:width="2.67708in" svg:height="1.0104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9" table:style-name="ce1"/>
        </table:table-row>
        <table:table-row table:style-name="ro2">
          <table:table-cell office:value-type="string" table:number-columns-spanned="4" table:number-rows-spanned="1" table:style-name="ce9">
            <text:p>NOTA (*): Consultare sempre, per le eventuali limitazioni addizionali la sezione 'scopo dell'approvazione' contenuta nel Manuale d'Impresa approvato M.O.E.</text:p>
          </table:table-cell>
          <table:covered-table-cell table:number-columns-repeated="3"/>
          <table:table-cell table:number-columns-repeated="16380" table:style-name="ce1"/>
        </table:table-row>
        <table:table-row table:style-name="ro3">
          <table:table-cell office:value-type="string" table:number-columns-spanned="4" table:number-rows-spanned="1" table:style-name="ce9">
            <text:p>(NOTE (*): Check always for any additional limitations specified in the section 'scope of approval/scope of work' contained in the approved Maintenance Organisation Exposition (M.O.E.))</text:p>
          </table:table-cell>
          <table:covered-table-cell table:number-columns-repeated="3"/>
          <table:table-cell table:number-columns-repeated="16380" table:style-name="ce1"/>
        </table:table-row>
        <table:table-row table:style-name="ro1">
          <table:table-cell table:number-columns-repeated="4" table:style-name="ce2"/>
          <table:table-cell table:number-columns-repeated="16380" table:style-name="ce1"/>
        </table:table-row>
        <table:table-row table:style-name="ro1">
          <table:table-cell office:value-type="string" table:style-name="ce2">
            <text:p>Aggiornato 12 agosto 2026</text:p>
          </table:table-cell>
          <table:table-cell table:number-columns-repeated="3" table:style-name="ce2"/>
          <table:table-cell table:number-columns-repeated="16380" table:style-name="ce1"/>
        </table:table-row>
        <table:table-row table:style-name="ro1">
          <table:table-cell office:value-type="string" table:style-name="ce2">
            <text:p>(Updated on August 12, 2026)</text:p>
          </table:table-cell>
          <table:table-cell table:number-columns-repeated="3" table:style-name="ce2"/>
          <table:table-cell table:number-columns-repeated="16380" table:style-name="ce1"/>
        </table:table-row>
        <table:table-row table:style-name="ro4">
          <table:table-cell table:style-name="ce3"/>
          <table:table-cell table:number-columns-repeated="16383" table:style-name="ce1"/>
        </table:table-row>
        <table:table-row table:style-name="ro5">
          <table:table-cell office:value-type="string" table:style-name="ce4">
            <text:p>Numero</text:p>
          </table:table-cell>
          <table:table-cell office:value-type="string" table:style-name="ce4">
            <text:p>Società</text:p>
          </table:table-cell>
          <table:table-cell office:value-type="string" table:style-name="ce5">
            <text:p>Classe</text:p>
          </table:table-cell>
          <table:table-cell office:value-type="string" table:style-name="ce5">
            <text:p>Rating</text:p>
          </table:table-cell>
          <table:table-cell office:value-type="string" table:style-name="ce5">
            <text:p>Limitation</text:p>
          </table:table-cell>
          <table:table-cell office:value-type="string" table:style-name="ce5">
            <text:p>Base</text:p>
          </table:table-cell>
          <table:table-cell office:value-type="string" table:style-name="ce5">
            <text:p>Line</text:p>
          </table:table-cell>
          <table:table-cell table:number-columns-repeated="16377"/>
        </table:table-row>
        <table:table-row table:style-name="ro5">
          <table:table-cell office:value-type="string" table:number-columns-spanned="1" table:number-rows-spanned="13" table:style-name="ce10">
            <text:p>IT.145.0003 (rev.25)</text:p>
          </table:table-cell>
          <table:table-cell office:value-type="string" table:number-columns-spanned="1" table:number-rows-spanned="13" table:style-name="ce10">
            <text:p>SIRIO S.p.A.</text:p>
            <text:p/>
            <text:p>Viale Dell'Aviazione, 65 - 20138 Milano (MI)</text:p>
          </table:table-cell>
          <table:table-cell office:value-type="string" table:number-columns-spanned="1" table:number-rows-spanned="11" table:style-name="ce11">
            <text:p>AEROMOBILI - (AIRCRAFT)</text:p>
          </table:table-cell>
          <table:table-cell office:value-type="string" table:number-columns-spanned="1" table:number-rows-spanned="11" table:style-name="ce11">
            <text:p>A1 - Velivoli oltre 5700 kg - (Aeroplanes above 5700 kg)</text:p>
          </table:table-cell>
          <table:table-cell office:value-type="string" table:style-name="ce6">
            <text:p>Bombardier BD-100-1A10</text:p>
          </table:table-cell>
          <table:table-cell office:value-type="string" table:number-columns-spanned="1" table:number-rows-spanned="2" table:style-name="ce11">
            <text:p>Si</text:p>
          </table:table-cell>
          <table:table-cell office:value-type="string" table:number-columns-spanned="1" table:number-rows-spanned="11" table:style-name="ce11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70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ombardier CL-600-2B16 (variant CL 604)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MB-135/145</text:p>
          </table:table-cell>
          <table:table-cell office:value-type="string" table:number-columns-spanned="1" table:number-rows-spanned="5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MB-545/5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7X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EX EASy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I</text:p>
          </table:table-cell>
          <table:table-cell office:value-type="string" table:number-columns-spanned="1" table:number-rows-spanned="3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-SP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earjet Model 45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number-columns-spanned="1" table:number-rows-spanned="2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7" table:style-name="ce13">
            <text:p>IT.145.0004 (rev.6)</text:p>
          </table:table-cell>
          <table:table-cell office:value-type="string" table:number-columns-spanned="1" table:number-rows-spanned="7" table:style-name="ce13">
            <text:p>Northern Avionics S.r.l.</text:p>
            <text:p>Sede Legale (Legal Address)</text:p>
            <text:p>Viale dell'Aviazione, n.65 - 20138 Milano (MI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style-name="ce7">
            <text:p>A1 - Aeroplani oltre 5700 kg - (Aeroplanes above 5700 kg)</text:p>
          </table:table-cell>
          <table:table-cell office:value-type="string" table:number-columns-spanned="1" table:number-rows-spanned="3" table:style-name="ce14">
            <text:p>Interventi Avionici come da Capability List nel Manuale Approvato (Avionics Maintenance Tasks as per Approved Manual Capability List)</text:p>
          </table:table-cell>
          <table:table-cell office:value-type="string" table:number-columns-spanned="1" table:number-rows-spanned="3" table:style-name="ce14">
            <text:p>No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di 5700 kg e inferiori - (Aeroplanes 5700 kg and below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A3 - Elicotteri - (Helicopte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table-cell office:value-type="string" table:number-columns-spanned="1" table:number-rows-spanned="4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3 - Impianto di Indicazione - Registrazione - (Indicating - recording system)</text:p>
          </table:table-cell>
          <table:table-cell office:value-type="string" table:number-columns-spanned="1" table:number-rows-spanned="4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2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6" table:style-name="ce13">
            <text:p>IT.145.0013 (rev.6)</text:p>
          </table:table-cell>
          <table:table-cell office:value-type="string" table:number-columns-spanned="1" table:number-rows-spanned="6" table:style-name="ce13">
            <text:p>AERMECCANICA srl</text:p>
            <text:p>Sede Legale (Legal Address)</text:p>
            <text:p>via Monte Grappa, n.2 - 21015 Lonate Pozzolo (VA)</text:p>
          </table:table-cell>
          <table:table-cell office:value-type="string" table:number-columns-spanned="1" table:number-rows-spanned="3" table:style-name="ce14">
            <text:p>COMPONENTI DIVERSI DA MOTORI COMPLETI O APU - (COMPONENTS OTHER THAN COMPLETE ENGINES OR APUs)</text:p>
          </table:table-cell>
          <table:table-cell office:value-type="string" table:style-name="ce7">
            <text:p>C14 - Carrello di atterraggio - (Landing Gear)</text:p>
          </table:table-cell>
          <table:table-cell office:value-type="string" table:number-columns-spanned="1" table:number-rows-spanned="3" table:style-name="ce14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6" table:style-name="ce15">
            <text:p>N.A.</text:p>
          </table:table-cell>
          <table:table-cell office:value-type="string" table:number-columns-spanned="1" table:number-rows-spanned="6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12">
            <text:p>PROCESSI SPECIALI - (SPECIALIZED SERVICES)</text:p>
          </table:table-cell>
          <table:table-cell office:value-type="string" table:number-columns-spanned="1" table:number-rows-spanned="3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13">
            <text:p>IT.145.0014 (rev.8)</text:p>
          </table:table-cell>
          <table:table-cell office:value-type="string" table:number-columns-spanned="1" table:number-rows-spanned="2" table:style-name="ce13">
            <text:p>ELITELLINA S.r.l.</text:p>
            <text:p>Sede Legale (Legal Address)</text:p>
            <text:p>Via Eliporto, n.377 - 23018 Talamona (SO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017 (rev.9)</text:p>
          </table:table-cell>
          <table:table-cell office:value-type="string" table:number-columns-spanned="1" table:number-rows-spanned="4" table:style-name="ce13">
            <text:p>Compagnia Aeronautica Italiana S.p.A.</text:p>
            <text:p>Sede Legale (Legal Address)</text:p>
            <text:p>V.LE MAMELI - AEROPORTO CIAMPINO OVEST, - 00043 Ciampino (RM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2" table:style-name="ce14">
            <text:p>A1 - Velivoli oltre 5700 kg - (Aeroplanes above 5700 kg)</text:p>
          </table:table-cell>
          <table:table-cell office:value-type="string" table:style-name="ce7">
            <text:p>Falcon 900EX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II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Piaggio P180 Avanti/Avanti II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8" table:style-name="ce13">
            <text:p>IT.145.0021 (rev.13)</text:p>
          </table:table-cell>
          <table:table-cell office:value-type="string" table:number-columns-spanned="1" table:number-rows-spanned="8" table:style-name="ce13">
            <text:p>Star Work Sky S.r.l.</text:p>
            <text:p/>
            <text:p>Regione Oltrebormida, - 15019 Strevi (AL)</text:p>
          </table:table-cell>
          <table:table-cell office:value-type="string" table:number-columns-spanned="1" table:number-rows-spanned="6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number-columns-spanned="1" table:number-rows-spanned="2" table:style-name="ce14">
            <text:p>Interventi Avionici come da Capability List nel Manuale Approvato (Avionics Maintenance Tasks as per Approved Manual Capability List)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6" table:style-name="ce14">
            <text:p>Si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5" table:style-name="ce11">
            <text:p>A3 - Elicotteri - (Helicopters)</text:p>
          </table:table-cell>
          <table:covered-table-cell/>
          <table:table-cell office:value-type="string" table:number-columns-spanned="1" table:number-rows-spanned="5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Schweizer 269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5</text:p>
          </table:table-cell>
          <table:covered-table-cell/>
          <table:covered-table-cell/>
          <table:table-cell table:number-columns-repeated="16377"/>
        </table:table-row>
        <table:table-row table:style-name="ro10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number-columns-spanned="1" table:number-rows-spanned="2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53" table:style-name="ce13">
            <text:p>IT.145.0026 (rev.19)</text:p>
          </table:table-cell>
          <table:table-cell office:value-type="string" table:number-columns-spanned="1" table:number-rows-spanned="53" table:style-name="ce13">
            <text:p>ATITECH S.P.A.</text:p>
            <text:p>Sede Legale (Legal Address)</text:p>
            <text:p>Pal. Atitech - Aeroporto civile Capodichino, - 80144 Napoli (NA)</text:p>
          </table:table-cell>
          <table:table-cell office:value-type="string" table:number-columns-spanned="1" table:number-rows-spanned="26" table:style-name="ce14">
            <text:p>AEROMOBILI - (AIRCRAFT)</text:p>
          </table:table-cell>
          <table:table-cell office:value-type="string" table:number-columns-spanned="1" table:number-rows-spanned="26" table:style-name="ce14">
            <text:p>A1 - Velivoli oltre 5700 kg - (Aeroplanes above 5700 kg)</text:p>
          </table:table-cell>
          <table:table-cell office:value-type="string" table:style-name="ce7">
            <text:p>Airbus A318/A319/A320/A321</text:p>
          </table:table-cell>
          <table:table-cell office:value-type="string" table:number-columns-spanned="1" table:number-rows-spanned="4" table:style-name="ce14">
            <text:p>Si</text:p>
          </table:table-cell>
          <table:table-cell office:value-type="string" table:number-columns-spanned="1" table:number-rows-spanned="8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80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200/300 series</text:p>
          </table:table-cell>
          <table:table-cell office:value-type="string" table:number-columns-spanned="1" table:number-rows-spanned="7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72-100/20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Ae 125 Series 750/800XP/850XP/900XP</text:p>
          </table:table-cell>
          <table:covered-table-cell/>
          <table:table-cell office:value-type="string" table:style-name="ce6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8, -9, -8200 "MAX"</text:p>
          </table:table-cell>
          <table:covered-table-cell/>
          <table:table-cell office:value-type="string" table:number-columns-spanned="1" table:number-rows-spanned="5" table:style-name="ce11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47-8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47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/400</text:p>
          </table:table-cell>
          <table:table-cell office:value-type="string" table:style-name="ce6">
            <text:p>No</text:p>
          </table:table-cell>
          <table:table-cell office:value-type="string" table:number-columns-spanned="1" table:number-rows-spanned="11" table:style-name="ce11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77-200/300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500 Series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CL-600-2C10/-2D24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MB-145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70 Series</text:p>
          </table:table-cell>
          <table:table-cell office:value-type="string" table:number-columns-spanned="1" table:number-rows-spanned="3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D-11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D-80 Series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1">
            <text:p>MOTORI - (ENGINES)</text:p>
          </table:table-cell>
          <table:table-cell office:value-type="string" table:number-columns-spanned="1" table:number-rows-spanned="4" table:style-name="ce11">
            <text:p>B1 - Turbina - (Turbine)</text:p>
          </table:table-cell>
          <table:table-cell office:value-type="string" table:style-name="ce6">
            <text:p>General Electric Company - GE90</text:p>
          </table:table-cell>
          <table:table-cell office:value-type="string" table:number-columns-spanned="1" table:number-rows-spanned="27" table:style-name="ce12">
            <text:p>N.A.</text:p>
          </table:table-cell>
          <table:table-cell office:value-type="string" table:number-columns-spanned="1" table:number-rows-spanned="27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FM Int S.A - CFM56-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eneral Electric Company - CF34-8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eneral Electric Company - CF6-80E1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17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 - Impianto Cond &amp; Press - (Air Cond &amp; Press)</text:p>
          </table:table-cell>
          <table:table-cell office:value-type="string" table:number-columns-spanned="1" table:number-rows-spanned="3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table-cell table:number-columns-spanned="1" table:number-rows-spanned="2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5 - Impianto Ossigeno - (Oxygen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7 - Impianto pneumatico e vuoto - (Pneumatic &amp; Vacuum)</text:p>
          </table:table-cell>
          <table:table-cell office:value-type="string" table:number-columns-spanned="1" table:number-rows-spanned="7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19 - Finestrini - (Window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2 - Impianto Autopilota - (Auto Fligh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table-cell table:number-columns-spanned="1" table:number-rows-spanned="4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6" table:style-name="ce12">
            <text:p>PROCESSI SPECIALI - (SPECIALIZED SERVICES)</text:p>
          </table:table-cell>
          <table:table-cell office:value-type="string" table:number-columns-spanned="1" table:number-rows-spanned="6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hermography Inspection (I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13" table:style-name="ce13">
            <text:p>IT.145.0027 (rev.3)</text:p>
          </table:table-cell>
          <table:table-cell office:value-type="string" table:number-columns-spanned="1" table:number-rows-spanned="13" table:style-name="ce13">
            <text:p>Microtecnica S.r.l.</text:p>
            <text:p>Sede Legale (Legal Address)</text:p>
            <text:p>PIAZZA ARTURO GRAF, 147 - 10126 Torino (TO)</text:p>
          </table:table-cell>
          <table:table-cell office:value-type="string" table:number-columns-spanned="1" table:number-rows-spanned="13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 - Impianto Cond &amp; Press - (Air Cond &amp; Press)</text:p>
          </table:table-cell>
          <table:table-cell office:value-type="string" table:number-columns-spanned="1" table:number-rows-spanned="2" table:style-name="ce14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13" table:style-name="ce15">
            <text:p>N.A.</text:p>
          </table:table-cell>
          <table:table-cell office:value-type="string" table:number-columns-spanned="1" table:number-rows-spanned="13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0 - Rotore Elicottero - (Helicopter's Roto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table-cell table:number-columns-spanned="1" table:number-rows-spanned="6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16 - Eliche - (Propelle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7 - Impianto pneumatico e vuoto - (Pneumatic &amp; Vacuu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number-columns-spanned="1" table:number-rows-spanned="3" table:style-name="ce17"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029 (rev.4)</text:p>
          </table:table-cell>
          <table:table-cell office:value-type="string" table:style-name="ce8">
            <text:p>GEVEN S.p.A.</text:p>
            <text:p>Sede Legale (Legal Address)</text:p>
            <text:p>Loc. Boscofangone - Zona Ind. ASI, - 80035 Nola (NA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18" table:style-name="ce13">
            <text:p>IT.145.0035 (rev.13)</text:p>
          </table:table-cell>
          <table:table-cell office:value-type="string" table:number-columns-spanned="1" table:number-rows-spanned="18" table:style-name="ce13">
            <text:p>Airgreen S.r.l.</text:p>
            <text:p/>
            <text:p>Via Fiano, 175 - 10070 Robassomero (TO)</text:p>
          </table:table-cell>
          <table:table-cell office:value-type="string" table:number-columns-spanned="1" table:number-rows-spanned="9" table:style-name="ce14">
            <text:p>AEROMOBILI - (AIRCRAFT)</text:p>
          </table:table-cell>
          <table:table-cell office:value-type="string" table:number-columns-spanned="1" table:number-rows-spanned="9" table:style-name="ce14">
            <text:p>A3 - Elicotteri - (Helicopters)</text:p>
          </table:table-cell>
          <table:table-cell office:value-type="string" table:style-name="ce7">
            <text:p>AgustaWestland AW169</text:p>
          </table:table-cell>
          <table:table-cell office:value-type="string" table:number-columns-spanned="1" table:number-rows-spanned="9" table:style-name="ce14">
            <text:p>Si</text:p>
          </table:table-cell>
          <table:table-cell office:value-type="string" table:number-columns-spanned="1" table:number-rows-spanned="9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12 / Agusta AB41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6 B/SA 316 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3" table:style-name="ce11">
            <text:p>MOTORI - (ENGINES)</text:p>
          </table:table-cell>
          <table:table-cell office:value-type="string" table:number-columns-spanned="1" table:number-rows-spanned="3" table:style-name="ce11">
            <text:p>B1 - Turbina - (Turbine)</text:p>
          </table:table-cell>
          <table:table-cell office:value-type="string" table:style-name="ce6">
            <text:p>Pratt &amp; Whitney Canada Co - PT6C-67</text:p>
          </table:table-cell>
          <table:table-cell office:value-type="string" table:number-columns-spanned="1" table:number-rows-spanned="9" table:style-name="ce12">
            <text:p>N.A.</text:p>
          </table:table-cell>
          <table:table-cell office:value-type="string" table:number-columns-spanned="1" table:number-rows-spanned="9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- PT6T-3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TOUSTE III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6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6" table:style-name="ce12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7" table:style-name="ce13">
            <text:p>IT.145.0036 (rev.13)</text:p>
          </table:table-cell>
          <table:table-cell office:value-type="string" table:number-columns-spanned="1" table:number-rows-spanned="37" table:style-name="ce13">
            <text:p>AIRBUS HELICOPTERS ITALIA S.r.l.</text:p>
            <text:p/>
            <text:p>Via dei Luxardo, 24 - 00156 Roma (RM)</text:p>
          </table:table-cell>
          <table:table-cell office:value-type="string" table:number-columns-spanned="1" table:number-rows-spanned="20" table:style-name="ce14">
            <text:p>AEROMOBILI - (AIRCRAFT)</text:p>
          </table:table-cell>
          <table:table-cell office:value-type="string" table:number-columns-spanned="1" table:number-rows-spanned="20" table:style-name="ce14">
            <text:p>A3 - Elicotteri - (Helicopters)</text:p>
          </table:table-cell>
          <table:table-cell office:value-type="string" table:style-name="ce7">
            <text:p>Airbus Helicopters H160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20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 105 series</text:p>
          </table:table-cell>
          <table:table-cell office:value-type="string" table:number-columns-spanned="1" table:number-rows-spanned="19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3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65 N3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2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A/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C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C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6 B/SA 316 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C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N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N1, AS 365 N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7" table:style-name="ce11">
            <text:p>MOTORI - (ENGINES)</text:p>
          </table:table-cell>
          <table:table-cell office:value-type="string" table:number-columns-spanned="1" table:number-rows-spanned="7" table:style-name="ce11">
            <text:p>B1 - Turbina - (Turbine)</text:p>
          </table:table-cell>
          <table:table-cell office:value-type="string" table:style-name="ce6">
            <text:p>Rolls Royce Co - 250-C20</text:p>
          </table:table-cell>
          <table:table-cell office:value-type="string" table:number-columns-spanned="1" table:number-rows-spanned="17" table:style-name="ce12">
            <text:p>N.A.</text:p>
          </table:table-cell>
          <table:table-cell office:value-type="string" table:number-columns-spanned="1" table:number-rows-spanned="17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RIEL 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RIEL 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RIUS 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RIUS 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RIUS 2F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urboméca S.A - ARTOUSTE III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10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10" table:style-name="ce12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13" table:style-name="ce13">
            <text:p>IT.145.0050 (rev.5)</text:p>
          </table:table-cell>
          <table:table-cell office:value-type="string" table:number-columns-spanned="1" table:number-rows-spanned="13" table:style-name="ce13">
            <text:p>Jet Avionics S.r.l.</text:p>
            <text:p>Sede Legale (Legal Address)</text:p>
            <text:p>Viale Kennedy, 78/a - 00043 Ciampino (RM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number-columns-spanned="1" table:number-rows-spanned="2" table:style-name="ce14">
            <text:p>Interventi Avionici come da Capability List nel Manuale Approvato (Avionics Maintenance Tasks as per Approved Manual Capability List)</text:p>
          </table:table-cell>
          <table:table-cell office:value-type="string" table:number-columns-spanned="1" table:number-rows-spanned="2" table:style-name="ce14">
            <text:p>No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A3 - Elicotteri - (Helicopte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number-columns-spanned="1" table:number-rows-spanned="11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 - Impianto Cond &amp; Press - (Air Cond &amp; Pres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11" table:style-name="ce12">
            <text:p>N.A.</text:p>
          </table:table-cell>
          <table:table-cell office:value-type="string" table:number-columns-spanned="1" table:number-rows-spanned="11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table-cell table:number-columns-spanned="1" table:number-rows-spanned="10" table:style-name="ce17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2 - Impianto Autopilota - (Auto Fligh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8" table:style-name="ce13">
            <text:p>IT.145.0058 (rev.12)</text:p>
          </table:table-cell>
          <table:table-cell office:value-type="string" table:number-columns-spanned="1" table:number-rows-spanned="48" table:style-name="ce13">
            <text:p>Air Support International S.r.l.</text:p>
            <text:p>Sede Legale (Legal Address)</text:p>
            <text:p>Strada Berlia, 500 - 10146 Torino (TO)</text:p>
          </table:table-cell>
          <table:table-cell office:value-type="string" table:number-columns-spanned="1" table:number-rows-spanned="31" table:style-name="ce14">
            <text:p>AEROMOBILI - (AIRCRAFT)</text:p>
          </table:table-cell>
          <table:table-cell office:value-type="string" table:number-columns-spanned="1" table:number-rows-spanned="3" table:style-name="ce14">
            <text:p>A1 - Velivoli oltre 5700 kg - (Aeroplanes above 5700 kg)</text:p>
          </table:table-cell>
          <table:table-cell office:value-type="string" table:style-name="ce7">
            <text:p>Jetstream 31/32</text:p>
          </table:table-cell>
          <table:table-cell office:value-type="string" table:number-columns-spanned="1" table:number-rows-spanned="28" table:style-name="ce14">
            <text:p>Si</text:p>
          </table:table-cell>
          <table:table-cell office:value-type="string" table:number-columns-spanned="1" table:number-rows-spanned="31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Jetstream 4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300 Series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25" table:style-name="ce11">
            <text:p>A2 - Aeroplani A2 di massa uguale o inferiore a 5 700 kg - (A2 Aeroplanes 5 700 kg and below)</text:p>
          </table:table-cell>
          <table:table-cell office:value-type="string" table:style-name="ce6">
            <text:p>Aeroplani Monomotori a Pistoni di peso inferiore a 2730 kg (Single Piston Engine Aircraft below 2730kg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2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5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65-8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Cessna/Reims-Cessna 337 Series (not pressurised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Cessna/Reims-Cessna 337 Series (pressurised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10/32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01/40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14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00/ 501/55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latus PC-6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23 Azte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T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06T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win Commander 680/681/690/695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12</text:p>
          </table:table-cell>
          <table:covered-table-cell/>
          <table:covered-table-cell/>
          <table:table-cell table:number-columns-repeated="16377"/>
        </table:table-row>
        <table:table-row table:style-name="ro11">
          <table:covered-table-cell/>
          <table:covered-table-cell/>
          <table:covered-table-cell/>
          <table:table-cell office:value-type="string" table:style-name="ce6">
            <text:p>A3 - Elicotteri - (Helicopters)</text:p>
          </table:table-cell>
          <table:table-cell office:value-type="string" table:style-name="ce6">
            <text:p>Interventi Avionici come da Capability List nel Manuale Approvato (Avionics Maintenance Tasks as per Approved Manual Capability List)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2" table:style-name="ce11">
            <text:p>A4 - Aeromobile A4 diverso da A1, A2 e A3 - (A4 Aircraft other than A1, A2 and A3)</text:p>
          </table:table-cell>
          <table:table-cell office:value-type="string" table:style-name="ce6">
            <text:p>Alianti come da Capability List nel Manuale Approvato (Sailplanes as per Approved Manual Capability List)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6">
            <text:p>Motoalianti come da Capability List nel Manuale Approvato (Powered 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8" table:style-name="ce11">
            <text:p>MOTORI - (ENGINES)</text:p>
          </table:table-cell>
          <table:table-cell office:value-type="string" table:number-columns-spanned="1" table:number-rows-spanned="8" table:style-name="ce11">
            <text:p>B2 - Pistoni - (Piston)</text:p>
          </table:table-cell>
          <table:table-cell office:value-type="string" table:style-name="ce6">
            <text:p>Lycoming 4 and 6 cylinder engines</text:p>
          </table:table-cell>
          <table:table-cell office:value-type="string" table:number-columns-spanned="1" table:number-rows-spanned="17" table:style-name="ce12">
            <text:p>N.A.</text:p>
          </table:table-cell>
          <table:table-cell office:value-type="string" table:number-columns-spanned="1" table:number-rows-spanned="17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RP-Powertrain GmbH &amp; Co KG - 912/914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ledyne Continental Motors 4 and 6 cylinder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RP-Rotax GmbH &amp; Co KG 912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RP-Rotax GmbH &amp; Co KG 91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ranklin SP zo.o. - 6A-35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Limbach Flugmotoren GmbH &amp; Co KG - L 170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Limbach Flugmotoren GmbH &amp; Co KG - L 200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6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number-columns-spanned="1" table:number-rows-spanned="6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12">
            <text:p>PROCESSI SPECIALI - (SPECIALIZED SERVICES)</text:p>
          </table:table-cell>
          <table:table-cell office:value-type="string" table:number-columns-spanned="1" table:number-rows-spanned="3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11">
          <table:table-cell office:value-type="string" table:style-name="ce8">
            <text:p>IT.145.0071 (rev.3)</text:p>
          </table:table-cell>
          <table:table-cell office:value-type="string" table:style-name="ce8">
            <text:p>IL CIOCCO INTERNATIONAL TRAVEL SERVICE S.r.l.</text:p>
            <text:p/>
            <text:p>località "IL CIOCCO", - 55051 Barga-Catelvecchio Pascoli (LU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3 - Elicotteri - (Helicopters)</text:p>
          </table:table-cell>
          <table:table-cell office:value-type="string" table:style-name="ce7">
            <text:p>Eurocopter AS 365 N3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7">
          <table:table-cell office:value-type="string" table:number-columns-spanned="1" table:number-rows-spanned="17" table:style-name="ce13">
            <text:p>IT.145.0072 (rev.24)</text:p>
          </table:table-cell>
          <table:table-cell office:value-type="string" table:number-columns-spanned="1" table:number-rows-spanned="17" table:style-name="ce13">
            <text:p>Aliserio S.r.l.</text:p>
            <text:p/>
            <text:p>Aeroporto S. Pertini, - 10072 Caselle Torinese (TO)</text:p>
          </table:table-cell>
          <table:table-cell office:value-type="string" table:number-columns-spanned="1" table:number-rows-spanned="15" table:style-name="ce14">
            <text:p>AEROMOBILI - (AIRCRAFT)</text:p>
          </table:table-cell>
          <table:table-cell office:value-type="string" table:number-columns-spanned="1" table:number-rows-spanned="14" table:style-name="ce14">
            <text:p>A1 - Velivoli oltre 5700 kg - (Aeroplanes above 5700 kg)</text:p>
          </table:table-cell>
          <table:table-cell office:value-type="string" table:style-name="ce7">
            <text:p>BAe 125 Series 750/800XP/850XP/900XP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1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400 / Mitsubishi MU-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100-1A10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700-1A1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60XL/XLS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650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7X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900</text:p>
          </table:table-cell>
          <table:table-cell office:value-type="string" table:number-columns-spanned="1" table:number-rows-spanned="3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900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900EX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900EX EASy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EX EASy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earjet Model 45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Cessna 525/525A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table:number-columns-spanned="1" table:number-rows-spanned="2" table:style-name="ce17"/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073 (rev.10)</text:p>
          </table:table-cell>
          <table:table-cell office:value-type="string" table:number-columns-spanned="1" table:number-rows-spanned="3" table:style-name="ce13">
            <text:p>ELILOMBARDA S.r.l.</text:p>
            <text:p>Sede Legale (Legal Address)</text:p>
            <text:p>Via Lungolago Duca degli Abruzzi,45, - 21100 Varese (VA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number-columns-spanned="1" table:number-rows-spanned="2" table:style-name="ce14">
            <text:p>A3 - Elicotteri - (Helicopters)</text:p>
          </table:table-cell>
          <table:table-cell office:value-type="string" table:style-name="ce7">
            <text:p>Agusta A109 Series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9">
          <table:table-cell office:value-type="string" table:number-columns-spanned="1" table:number-rows-spanned="4" table:style-name="ce13">
            <text:p>IT.145.0077 (rev.2)</text:p>
          </table:table-cell>
          <table:table-cell office:value-type="string" table:number-columns-spanned="1" table:number-rows-spanned="4" table:style-name="ce13">
            <text:p>PUBBLI AER FOTO AEROSERVIZI S.r.l.</text:p>
            <text:p>Sede Legale (Legal Address)</text:p>
            <text:p>via Ciro Menotti, 11 - 21010 Besnate (VA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16 - Eliche - (Propellers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12">
            <text:p>PROCESSI SPECIALI - (SPECIALIZED SERVICES)</text:p>
          </table:table-cell>
          <table:table-cell office:value-type="string" table:number-columns-spanned="1" table:number-rows-spanned="3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13" table:style-name="ce13">
            <text:p>IT.145.0079 (rev.10)</text:p>
          </table:table-cell>
          <table:table-cell office:value-type="string" table:number-columns-spanned="1" table:number-rows-spanned="13" table:style-name="ce13">
            <text:p>CGR S.p.A.</text:p>
            <text:p>Sede Legale (Legal Address)</text:p>
            <text:p>Via Cremonese, 35/A - 43126 Parma (PR)</text:p>
          </table:table-cell>
          <table:table-cell office:value-type="string" table:number-columns-spanned="1" table:number-rows-spanned="13" table:style-name="ce15">
            <text:p>AEROMOBILI - (AIRCRAFT)</text:p>
          </table:table-cell>
          <table:table-cell office:value-type="string" table:style-name="ce7">
            <text:p>A1 - Velivoli oltre 5700 kg - (Aeroplanes above 5700 kg)</text:p>
          </table:table-cell>
          <table:table-cell office:value-type="string" table:style-name="ce7">
            <text:p>Cessna 680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13" table:style-name="ce15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12" table:style-name="ce12">
            <text:p>A2 - Aeroplani A2 di massa uguale o inferiore a 5 700 kg - (A2 Aeroplanes 5 700 kg and below)</text:p>
          </table:table-cell>
          <table:table-cell office:value-type="string" table:style-name="ce6">
            <text:p>Aeroplani Monomotori a Pistoni di peso inferiore a 2730 kg (Single Piston Engine Aircraft below 2730kg)</text:p>
          </table:table-cell>
          <table:table-cell office:value-type="string" table:number-columns-spanned="1" table:number-rows-spanned="12" table:style-name="ce12">
            <text:p>Si</text:p>
          </table:table-cell>
          <table:covered-table-cell/>
          <table:table-cell table:number-columns-repeated="16377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6">
            <text:p>Interventi Avionici come da Capability List nel Manuale Approvato (Avionics Maintenance Task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10/32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01/40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23 Azte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Socata TBM 700/85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win Commander 680/681/690/695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7" table:style-name="ce13">
            <text:p>IT.145.0083 (rev.15)</text:p>
          </table:table-cell>
          <table:table-cell office:value-type="string" table:number-columns-spanned="1" table:number-rows-spanned="7" table:style-name="ce13">
            <text:p>ALBA Servizi Aerotrasporti S.p.A.</text:p>
            <text:p/>
            <text:p>Via Paleocapa, 3 - 20121 Milano (MI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1 - Velivoli oltre 5700 kg - (Aeroplanes above 5700 kg)</text:p>
          </table:table-cell>
          <table:table-cell office:value-type="string" table:style-name="ce7">
            <text:p>BAe 125 Series 750/800XP/850XP/900XP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EX EASy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IV-X Series</text:p>
          </table:table-cell>
          <table:table-cell office:value-type="string" table:number-columns-spanned="1" table:number-rows-spanned="3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-SP Series</text:p>
          </table:table-cell>
          <table:covered-table-cell/>
          <table:covered-table-cell/>
          <table:table-cell table:number-columns-repeated="16377"/>
        </table:table-row>
        <table:table-row table:style-name="ro10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number-columns-spanned="1" table:number-rows-spanned="2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7" table:style-name="ce13">
            <text:p>IT.145.0091 (rev.10)</text:p>
          </table:table-cell>
          <table:table-cell office:value-type="string" table:number-columns-spanned="1" table:number-rows-spanned="7" table:style-name="ce13">
            <text:p>ABL Srl</text:p>
            <text:p>Sede Legale (Legal Address)</text:p>
            <text:p>Via Francesco d'Ovidio, 2 - 00137 Roma (RM)</text:p>
          </table:table-cell>
          <table:table-cell office:value-type="string" table:number-columns-spanned="1" table:number-rows-spanned="7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4 - Carrello di atterraggio - (Landing Gear)</text:p>
          </table:table-cell>
          <table:table-cell office:value-type="string" table:number-columns-spanned="1" table:number-rows-spanned="7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7" table:style-name="ce15">
            <text:p>N.A.</text:p>
          </table:table-cell>
          <table:table-cell office:value-type="string" table:number-columns-spanned="1" table:number-rows-spanned="7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5 - Impianto Ossigeno - (Oxygen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6" table:style-name="ce13">
            <text:p>IT.145.0097 (rev.9)</text:p>
          </table:table-cell>
          <table:table-cell office:value-type="string" table:number-columns-spanned="1" table:number-rows-spanned="6" table:style-name="ce13">
            <text:p>Heliwest S.r.l.</text:p>
            <text:p/>
            <text:p>Via Fiera, 1 - 14057 Isola d'Asti (AT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number-columns-spanned="1" table:number-rows-spanned="5" table:style-name="ce14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Schweizer / Breda Nardi 269/300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6 - Equipaggiamenti - (Equipment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28" table:style-name="ce13">
            <text:p>IT.145.0098 (rev.24)</text:p>
          </table:table-cell>
          <table:table-cell office:value-type="string" table:number-columns-spanned="1" table:number-rows-spanned="28" table:style-name="ce13">
            <text:p>EUROAVIA S.r.l.</text:p>
            <text:p/>
            <text:p>Viale dell'Aeronautica, 25 - 42124 Reggio Emilia (RE)</text:p>
          </table:table-cell>
          <table:table-cell office:value-type="string" table:number-columns-spanned="1" table:number-rows-spanned="7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Aeroplani Monomotori a Pistoni di peso inferiore a 2730 kg (Single Piston Engine Aircraft below 2730kg)</text:p>
          </table:table-cell>
          <table:table-cell office:value-type="string" table:number-columns-spanned="1" table:number-rows-spanned="7" table:style-name="ce14">
            <text:p>Si</text:p>
          </table:table-cell>
          <table:table-cell office:value-type="string" table:number-columns-spanned="1" table:number-rows-spanned="7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6" table:style-name="ce11">
            <text:p>A3 - Elicotteri - (Helicopters)</text:p>
          </table:table-cell>
          <table:table-cell office:value-type="string" table:style-name="ce6">
            <text:p>AgustaWestland AW16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206 / Bell 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12 / Agusta AB412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9" table:style-name="ce11">
            <text:p>MOTORI - (ENGINES)</text:p>
          </table:table-cell>
          <table:table-cell office:value-type="string" table:number-columns-spanned="1" table:number-rows-spanned="5" table:style-name="ce11">
            <text:p>B1 - Turbina - (Turbine)</text:p>
          </table:table-cell>
          <table:table-cell office:value-type="string" table:style-name="ce6">
            <text:p>Pratt &amp; Whitney Canada Co - PT6B-37</text:p>
          </table:table-cell>
          <table:table-cell office:value-type="string" table:number-columns-spanned="1" table:number-rows-spanned="21" table:style-name="ce12">
            <text:p>N.A.</text:p>
          </table:table-cell>
          <table:table-cell office:value-type="string" table:number-columns-spanned="1" table:number-rows-spanned="21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- PT6T-3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- PW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- PW207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lls Royce Co - 250-C2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4" table:style-name="ce11">
            <text:p>B2 - Pistoni - (Piston)</text:p>
          </table:table-cell>
          <table:table-cell office:value-type="string" table:style-name="ce6">
            <text:p>Lycoming Engines - O-320-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O-320-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O-320-E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O-320-H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7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table:number-columns-spanned="1" table:number-rows-spanned="4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number-columns-spanned="1" table:number-rows-spanned="2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5" table:style-name="ce12">
            <text:p>PROCESSI SPECIALI - (SPECIALIZED SERVICES)</text:p>
          </table:table-cell>
          <table:table-cell office:value-type="string" table:number-columns-spanned="1" table:number-rows-spanned="5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11">
          <table:table-cell office:value-type="string" table:number-columns-spanned="1" table:number-rows-spanned="17" table:style-name="ce13">
            <text:p>IT.145.0101 (rev.20)</text:p>
          </table:table-cell>
          <table:table-cell office:value-type="string" table:number-columns-spanned="1" table:number-rows-spanned="17" table:style-name="ce13">
            <text:p>ALIDAUNIA S.r.l.</text:p>
            <text:p/>
            <text:p>Strada Statale 673 KM 19,00, snc - 71100 Foggia (FG)</text:p>
          </table:table-cell>
          <table:table-cell office:value-type="string" table:number-columns-spanned="1" table:number-rows-spanned="10" table:style-name="ce14">
            <text:p>AEROMOBILI - (AIRCRAFT)</text:p>
          </table:table-cell>
          <table:table-cell office:value-type="string" table:number-columns-spanned="1" table:number-rows-spanned="3" table:style-name="ce14">
            <text:p>A2 - Aeroplani A2 di massa uguale o inferiore a 5 700 kg - (A2 Aeroplanes 5 700 kg and below)</text:p>
          </table:table-cell>
          <table:table-cell office:value-type="string" table:style-name="ce7">
            <text:p>Interventi Avionici come da Capability List nel Manuale Approvato (Avionics Maintenance Tasks as per Approved Manual Capability List)</text:p>
          </table:table-cell>
          <table:table-cell office:value-type="string" table:number-columns-spanned="1" table:number-rows-spanned="10" table:style-name="ce14">
            <text:p>Si</text:p>
          </table:table-cell>
          <table:table-cell office:value-type="string" table:number-columns-spanned="1" table:number-rows-spanned="10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25/525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artenavia P.66</text:p>
          </table:table-cell>
          <table:covered-table-cell/>
          <table:covered-table-cell/>
          <table:table-cell table:number-columns-repeated="16377"/>
        </table:table-row>
        <table:table-row table:style-name="ro11">
          <table:covered-table-cell/>
          <table:covered-table-cell/>
          <table:covered-table-cell/>
          <table:table-cell office:value-type="string" table:number-columns-spanned="1" table:number-rows-spanned="7" table:style-name="ce11">
            <text:p>A3 - Elicotteri - (Helicopters)</text:p>
          </table:table-cell>
          <table:table-cell office:value-type="string" table:style-name="ce6">
            <text:p>Interventi Avionici come da Capability List nel Manuale Approvato (Avionics Maintenance Task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8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6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3" table:style-name="ce11">
            <text:p>MOTORI - (ENGINES)</text:p>
          </table:table-cell>
          <table:table-cell office:value-type="string" table:number-columns-spanned="1" table:number-rows-spanned="3" table:style-name="ce11">
            <text:p>B1 - Turbina - (Turbine)</text:p>
          </table:table-cell>
          <table:table-cell office:value-type="string" table:style-name="ce6">
            <text:p>Pratt &amp; Whitney Canada Co PT6 Series</text:p>
          </table:table-cell>
          <table:table-cell office:value-type="string" table:number-columns-spanned="1" table:number-rows-spanned="7" table:style-name="ce12">
            <text:p>N.A.</text:p>
          </table:table-cell>
          <table:table-cell office:value-type="string" table:number-columns-spanned="1" table:number-rows-spanned="7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PW2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ratt &amp; Whitney Canada Co - PW21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4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6" table:style-name="ce13">
            <text:p>IT.145.0109 (rev.7)</text:p>
          </table:table-cell>
          <table:table-cell office:value-type="string" table:number-columns-spanned="1" table:number-rows-spanned="6" table:style-name="ce13">
            <text:p>Air Service Center S.r.l.</text:p>
            <text:p/>
            <text:p>Frazione Fabbrica, 31 A - 27040 Arena Po (PV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Piper PA-28 Series</text:p>
          </table:table-cell>
          <table:table-cell office:value-type="string" table:number-columns-spanned="1" table:number-rows-spanned="5" table:style-name="ce14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4" table:style-name="ce11">
            <text:p>A3 - Elicotteri - (Helicopters)</text:p>
          </table:table-cell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MD Helicopters 369 Series / SEI NH-500D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Schweizer / Breda Nardi 269/300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11" table:style-name="ce13">
            <text:p>IT.145.0111 (rev.7)</text:p>
          </table:table-cell>
          <table:table-cell office:value-type="string" table:number-columns-spanned="1" table:number-rows-spanned="11" table:style-name="ce13">
            <text:p>Aero Engine Italy S.r.l.</text:p>
            <text:p>Sede Legale (Legal Address)</text:p>
            <text:p>Via Cavour, 30 - 24050 Orio al Serio (BG)</text:p>
          </table:table-cell>
          <table:table-cell office:value-type="string" table:number-columns-spanned="1" table:number-rows-spanned="3" table:style-name="ce14">
            <text:p>MOTORI - (ENGINES)</text:p>
          </table:table-cell>
          <table:table-cell office:value-type="string" table:number-columns-spanned="1" table:number-rows-spanned="3" table:style-name="ce14">
            <text:p>B2 - Pistoni - (Piston)</text:p>
          </table:table-cell>
          <table:table-cell office:value-type="string" table:style-name="ce7">
            <text:p>(Teledyne) Continental Engines</text:p>
          </table:table-cell>
          <table:table-cell office:value-type="string" table:number-columns-spanned="1" table:number-rows-spanned="11" table:style-name="ce15">
            <text:p>N.A.</text:p>
          </table:table-cell>
          <table:table-cell office:value-type="string" table:number-columns-spanned="1" table:number-rows-spanned="11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ranklin SP zo.o. - 6A-35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6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2 - Impianto Idraulico - (Hydraulic Power)</text:p>
          </table:table-cell>
          <table:table-cell office:value-type="string" table:number-columns-spanned="1" table:number-rows-spanned="6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7 - Impianto pneumatico e vuoto - (Pneumatic &amp; Vacuu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2">
            <text:p>PROCESSI SPECIALI - (SPECIALIZED SERVICES)</text:p>
          </table:table-cell>
          <table:table-cell office:value-type="string" table:number-columns-spanned="1" table:number-rows-spanned="2" table:style-name="ce12">
            <text:p>D1 - Controlli Non Distruttivi (Non Destructive Testing)</text:p>
          </table:table-cell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6" table:style-name="ce13">
            <text:p>IT.145.0121 (rev.15)</text:p>
          </table:table-cell>
          <table:table-cell office:value-type="string" table:number-columns-spanned="1" table:number-rows-spanned="16" table:style-name="ce13">
            <text:p>Eurotech S.r.l.</text:p>
            <text:p>Sede Legale (Legal Address)</text:p>
            <text:p>Via Valeriana, 8 - 23010 Caiolo (SO)</text:p>
          </table:table-cell>
          <table:table-cell office:value-type="string" table:number-columns-spanned="1" table:number-rows-spanned="12" table:style-name="ce14">
            <text:p>AEROMOBILI - (AIRCRAFT)</text:p>
          </table:table-cell>
          <table:table-cell office:value-type="string" table:number-columns-spanned="1" table:number-rows-spanned="12" table:style-name="ce14">
            <text:p>A3 - Elicotteri - (Helicopters)</text:p>
          </table:table-cell>
          <table:table-cell office:value-type="string" table:style-name="ce7">
            <text:p>Agusta A109 Series</text:p>
          </table:table-cell>
          <table:table-cell office:value-type="string" table:number-columns-spanned="1" table:number-rows-spanned="12" table:style-name="ce14">
            <text:p>Si</text:p>
          </table:table-cell>
          <table:table-cell office:value-type="string" table:number-columns-spanned="1" table:number-rows-spanned="1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206 / Bell 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abri G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2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6 B/SA 316 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C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66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4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4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6" table:style-name="ce13">
            <text:p>IT.145.0123 (rev.5)</text:p>
          </table:table-cell>
          <table:table-cell office:value-type="string" table:number-columns-spanned="1" table:number-rows-spanned="6" table:style-name="ce13">
            <text:p>LOGIC S.p.A.</text:p>
            <text:p>Sede Legale (Legal Address)</text:p>
            <text:p>Via Galileo Galilei, 5 - 20051 Cassina de' Pecchi (MI)</text:p>
          </table:table-cell>
          <table:table-cell office:value-type="string" table:number-columns-spanned="1" table:number-rows-spanned="6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1 - Trasmissione Elicottero - (Helicopter's Trans)</text:p>
          </table:table-cell>
          <table:table-cell table:number-columns-spanned="1" table:number-rows-spanned="4" table:style-name="ce18"/>
          <table:table-cell office:value-type="string" table:number-columns-spanned="1" table:number-rows-spanned="6" table:style-name="ce15">
            <text:p>N.A.</text:p>
          </table:table-cell>
          <table:table-cell office:value-type="string" table:number-columns-spanned="1" table:number-rows-spanned="6" table:style-name="ce15">
            <text:p>N.A.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127 (rev.5)</text:p>
          </table:table-cell>
          <table:table-cell office:value-type="string" table:number-columns-spanned="1" table:number-rows-spanned="2" table:style-name="ce13">
            <text:p>SECONDO MONA S.p.A.</text:p>
            <text:p>Sede Legale (Legal Address)</text:p>
            <text:p>Via Carlo Del Prete, n.1 - 21019 Somma Lombardo (VA)</text:p>
          </table:table-cell>
          <table:table-cell office:value-type="string" table:number-columns-spanned="1" table:number-rows-spanned="2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4 - Carrello di atterraggio - (Landing Gear)</text:p>
          </table:table-cell>
          <table:table-cell office:value-type="string" table:number-columns-spanned="1" table:number-rows-spanned="2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5">
            <text:p>N.A.</text:p>
          </table:table-cell>
          <table:table-cell office:value-type="string" table:number-columns-spanned="1" table:number-rows-spanned="2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3" table:style-name="ce13">
            <text:p>IT.145.0129 (rev.4)</text:p>
          </table:table-cell>
          <table:table-cell office:value-type="string" table:number-columns-spanned="1" table:number-rows-spanned="3" table:style-name="ce13">
            <text:p>LEAT S.p.A.</text:p>
            <text:p>Sede Legale (Legal Address)</text:p>
            <text:p>Via di Saponara, 614 - 00125 Roma (RM)</text:p>
          </table:table-cell>
          <table:table-cell office:value-type="string" table:number-columns-spanned="1" table:number-rows-spanned="3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3 - Impianto di Indicazione - Registrazione - (Indicating - recording system)</text:p>
          </table:table-cell>
          <table:table-cell table:style-name="ce7"/>
          <table:table-cell office:value-type="string" table:number-columns-spanned="1" table:number-rows-spanned="3" table:style-name="ce15">
            <text:p>N.A.</text:p>
          </table:table-cell>
          <table:table-cell office:value-type="string" table:number-columns-spanned="1" table:number-rows-spanned="3" table:style-name="ce15">
            <text:p>N.A.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20" table:style-name="ce13">
            <text:p>IT.145.0135 (rev.9)</text:p>
          </table:table-cell>
          <table:table-cell office:value-type="string" table:number-columns-spanned="1" table:number-rows-spanned="20" table:style-name="ce13">
            <text:p>AERGRIFO SRL</text:p>
            <text:p>Sede Legale (Legal Address)</text:p>
            <text:p>Strada Aeroporto, snc - 06134 Perugia -S. Egidio (PG)</text:p>
          </table:table-cell>
          <table:table-cell office:value-type="string" table:number-columns-spanned="1" table:number-rows-spanned="18" table:style-name="ce14">
            <text:p>AEROMOBILI - (AIRCRAFT)</text:p>
          </table:table-cell>
          <table:table-cell office:value-type="string" table:number-columns-spanned="1" table:number-rows-spanned="17" table:style-name="ce14">
            <text:p>A2 - Aeroplani A2 di massa uguale o inferiore a 5 700 kg - (A2 Aeroplanes 5 700 kg and below)</text:p>
          </table:table-cell>
          <table:table-cell office:value-type="string" table:style-name="ce7">
            <text:p>Aeroplani Monomotori a Pistoni di peso inferiore a 2730 kg (Single Piston Engine Aircraft below 2730kg)</text:p>
          </table:table-cell>
          <table:table-cell office:value-type="string" table:number-columns-spanned="1" table:number-rows-spanned="18" table:style-name="ce14">
            <text:p>Si</text:p>
          </table:table-cell>
          <table:table-cell office:value-type="string" table:number-columns-spanned="1" table:number-rows-spanned="18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5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10/32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3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01/40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04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00/ 501/55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C300/C350/C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23 Azte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06T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A4 - Aeromobile A4 diverso da A1, A2 e A3 - (A4 Aircraft other than A1, A2 and A3)</text:p>
          </table:table-cell>
          <table:table-cell office:value-type="string" table:style-name="ce6">
            <text:p>Motoalianti come da Capability List nel Manuale Approvato (Powered 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2">
            <text:p>MOTORI - (ENGINES)</text:p>
          </table:table-cell>
          <table:table-cell office:value-type="string" table:number-columns-spanned="1" table:number-rows-spanned="2" table:style-name="ce12">
            <text:p>B2 - Pistoni - (Piston)</text:p>
          </table:table-cell>
          <table:table-cell office:value-type="string" table:style-name="ce6">
            <text:p>Continental Engines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136 (rev.6)</text:p>
          </table:table-cell>
          <table:table-cell office:value-type="string" table:number-columns-spanned="1" table:number-rows-spanned="3" table:style-name="ce13">
            <text:p>Eliossola S.r.l.</text:p>
            <text:p/>
            <text:p>VIA PIAVE, 110 - 28845 Domodossola (VB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number-columns-spanned="1" table:number-rows-spanned="2" table:style-name="ce14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7">
          <table:table-cell office:value-type="string" table:number-columns-spanned="1" table:number-rows-spanned="11" table:style-name="ce13">
            <text:p>IT.145.0143 (rev.4)</text:p>
          </table:table-cell>
          <table:table-cell office:value-type="string" table:number-columns-spanned="1" table:number-rows-spanned="11" table:style-name="ce13">
            <text:p>FAREM S.r.l.</text:p>
            <text:p>Sede Legale (Legal Address)</text:p>
            <text:p>Via Giuseppe Di Vittorio, 317 - 20099 Sesto San Giovanni (MI)</text:p>
          </table:table-cell>
          <table:table-cell office:value-type="string" table:number-columns-spanned="1" table:number-rows-spanned="11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0 - Rotore Elicottero - (Helicopter's Rotors)</text:p>
          </table:table-cell>
          <table:table-cell table:number-columns-spanned="1" table:number-rows-spanned="3" table:style-name="ce18"/>
          <table:table-cell office:value-type="string" table:number-columns-spanned="1" table:number-rows-spanned="11" table:style-name="ce15">
            <text:p>N.A.</text:p>
          </table:table-cell>
          <table:table-cell office:value-type="string" table:number-columns-spanned="1" table:number-rows-spanned="11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table-cell table:number-columns-spanned="1" table:number-rows-spanned="2" table:style-name="ce16"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table:number-columns-spanned="1" table:number-rows-spanned="3" table:style-name="ce17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4" table:style-name="ce13">
            <text:p>IT.145.0148 (rev.21)</text:p>
          </table:table-cell>
          <table:table-cell office:value-type="string" table:number-columns-spanned="1" table:number-rows-spanned="4" table:style-name="ce13">
            <text:p>Leonardo S.p.A. - Aeronautics Division - Aircraft Business Unit</text:p>
            <text:p/>
            <text:p>Piazza Monte Grappa, 4 - 00195 Roma (RM)</text:p>
          </table:table-cell>
          <table:table-cell office:value-type="string" table:number-columns-spanned="1" table:number-rows-spanned="4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8 - Impianto protezione ghiaccio/pioggia/fuoco - (Protection ice/rain/fire)</text:p>
          </table:table-cell>
          <table:table-cell office:value-type="string" table:number-columns-spanned="1" table:number-rows-spanned="4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149 (rev.23)</text:p>
          </table:table-cell>
          <table:table-cell office:value-type="string" table:number-columns-spanned="1" table:number-rows-spanned="3" table:style-name="ce13">
            <text:p>Servizi Aerei S.p.A.</text:p>
            <text:p/>
            <text:p>Via Agadir, 34 - 20097 San Donato Milanese (MI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number-columns-spanned="1" table:number-rows-spanned="2" table:style-name="ce14">
            <text:p>A1 - Velivoli oltre 5700 kg - (Aeroplanes above 5700 kg)</text:p>
          </table:table-cell>
          <table:table-cell office:value-type="string" table:style-name="ce7">
            <text:p>Gulfstream G280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650ER (GVI)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10" table:style-name="ce13">
            <text:p>IT.145.0157 (rev.12)</text:p>
          </table:table-cell>
          <table:table-cell office:value-type="string" table:number-columns-spanned="1" table:number-rows-spanned="10" table:style-name="ce13">
            <text:p>Air Dolomiti S.p.A. Linee Aeree Regionali Europee</text:p>
            <text:p/>
            <text:p>Via Paolo Bembo, 70 - 37062 Villafranca di Verona (VR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number-columns-spanned="1" table:number-rows-spanned="2" table:style-name="ce14">
            <text:p>A1 - Velivoli oltre 5700 kg - (Aeroplanes above 5700 kg)</text:p>
          </table:table-cell>
          <table:table-cell office:value-type="string" table:style-name="ce7">
            <text:p>Embraer ERJ-170 Series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number-columns-spanned="1" table:number-rows-spanned="3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8" table:style-name="ce12">
            <text:p>N.A.</text:p>
          </table:table-cell>
          <table:table-cell office:value-type="string" table:number-columns-spanned="1" table:number-rows-spanned="8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5" table:style-name="ce12">
            <text:p>PROCESSI SPECIALI - (SPECIALIZED SERVICES)</text:p>
          </table:table-cell>
          <table:table-cell office:value-type="string" table:number-columns-spanned="1" table:number-rows-spanned="5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hermography Inspection (I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23" table:style-name="ce13">
            <text:p>IT.145.0160 (rev.8)</text:p>
          </table:table-cell>
          <table:table-cell office:value-type="string" table:number-columns-spanned="1" table:number-rows-spanned="23" table:style-name="ce13">
            <text:p>Mecaer Aviation Group SpA</text:p>
            <text:p>Stabilimento di Monteprandone - AP</text:p>
            <text:p>VIA DELL'ARTIGIANATO, 1 - 63076 Monteprandone (AP)</text:p>
          </table:table-cell>
          <table:table-cell office:value-type="string" table:number-columns-spanned="1" table:number-rows-spanned="6" table:style-name="ce14">
            <text:p>AEROMOBILI - (AIRCRAFT)</text:p>
          </table:table-cell>
          <table:table-cell office:value-type="string" table:number-columns-spanned="1" table:number-rows-spanned="6" table:style-name="ce14">
            <text:p>A3 - Elicotteri - (Helicopters)</text:p>
          </table:table-cell>
          <table:table-cell office:value-type="string" table:style-name="ce7">
            <text:p>AgustaWestland AW169</text:p>
          </table:table-cell>
          <table:table-cell office:value-type="string" table:number-columns-spanned="1" table:number-rows-spanned="6" table:style-name="ce14">
            <text:p>Si</text:p>
          </table:table-cell>
          <table:table-cell office:value-type="string" table:number-columns-spanned="1" table:number-rows-spanned="6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12 / Agusta AB412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MD Helicopters 369 Series / SEI NH-500D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MD Helicopters 500N/600N AMD500N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11">
            <text:p>MOTORI - (ENGINES)</text:p>
          </table:table-cell>
          <table:table-cell office:value-type="string" table:number-columns-spanned="1" table:number-rows-spanned="3" table:style-name="ce11">
            <text:p>B1 - Turbina - (Turbine)</text:p>
          </table:table-cell>
          <table:table-cell office:value-type="string" table:style-name="ce6">
            <text:p>Pratt &amp; Whitney Canada Co - PT6T-3</text:p>
          </table:table-cell>
          <table:table-cell office:value-type="string" table:number-columns-spanned="1" table:number-rows-spanned="17" table:style-name="ce12">
            <text:p>N.A.</text:p>
          </table:table-cell>
          <table:table-cell office:value-type="string" table:number-columns-spanned="1" table:number-rows-spanned="17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lls Royce Co - 250-C18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lls Royce Co - 250-C2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12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table:number-columns-spanned="1" table:number-rows-spanned="6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table-cell table:number-columns-spanned="1" table:number-rows-spanned="5" table:style-name="ce16"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2">
            <text:p>PROCESSI SPECIALI - (SPECIALIZED SERVICES)</text:p>
          </table:table-cell>
          <table:table-cell office:value-type="string" table:number-columns-spanned="1" table:number-rows-spanned="2" table:style-name="ce12">
            <text:p>D1 - Controlli Non Distruttivi (Non Destructive Testing)</text:p>
          </table:table-cell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4" table:style-name="ce13">
            <text:p>IT.145.0169 (rev.6)</text:p>
          </table:table-cell>
          <table:table-cell office:value-type="string" table:number-columns-spanned="1" table:number-rows-spanned="4" table:style-name="ce13">
            <text:p>UMBRAGROUP S.p.A.</text:p>
            <text:p>Sede Legale (Legal Address)</text:p>
            <text:p>Via Valter Baldaccini, 1 - 06034 Foligno (PG)</text:p>
          </table:table-cell>
          <table:table-cell office:value-type="string" table:number-columns-spanned="1" table:number-rows-spanned="4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4 - Carrello di atterraggio - (Landing Gear)</text:p>
          </table:table-cell>
          <table:table-cell office:value-type="string" table:number-columns-spanned="1" table:number-rows-spanned="4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170 (rev.10)</text:p>
          </table:table-cell>
          <table:table-cell office:value-type="string" table:style-name="ce8">
            <text:p>COMET Elettromeccanica S.r.l.</text:p>
            <text:p>Sede Legale (Legal Address)</text:p>
            <text:p>Via Enzo Ferrari, 42 - 00043 Ciampino (RM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30" table:style-name="ce13">
            <text:p>IT.145.0172 (rev.10)</text:p>
          </table:table-cell>
          <table:table-cell office:value-type="string" table:number-columns-spanned="1" table:number-rows-spanned="30" table:style-name="ce13">
            <text:p>BOSIO MOTORI AERONAUTICA S.r.l.</text:p>
            <text:p/>
            <text:p>Via Campagna di Brescia, 6 - 25018 Montichiari (BS)</text:p>
          </table:table-cell>
          <table:table-cell office:value-type="string" table:number-columns-spanned="1" table:number-rows-spanned="13" table:style-name="ce14">
            <text:p>AEROMOBILI - (AIRCRAFT)</text:p>
          </table:table-cell>
          <table:table-cell office:value-type="string" table:number-columns-spanned="1" table:number-rows-spanned="12" table:style-name="ce14">
            <text:p>A2 - Aeroplani A2 di massa uguale o inferiore a 5 700 kg - (A2 Aeroplanes 5 700 kg and below)</text:p>
          </table:table-cell>
          <table:table-cell office:value-type="string" table:style-name="ce7">
            <text:p>Aeroplani a pistoni di massa uguale o inferiore a 2730 kg (Piston engine aeroplanes up to 2730 kg MTOM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6">
            <text:p>Aeroplani Monomotori a Pistoni di peso inferiore a 2730 kg (Single Piston Engine Aircraft below 2730kg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P</text:p>
          </table:table-cell>
          <table:table-cell office:value-type="string" table:number-columns-spanned="1" table:number-rows-spanned="11" table:style-name="ce11">
            <text:p>Si</text:p>
          </table:table-cell>
          <table:table-cell office:value-type="string" table:number-columns-spanned="1" table:number-rows-spanned="11" table:style-name="ce11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Cessna/Reims-Cessna 337 Series (pressurised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10/32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401/40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T303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23 Azte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46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4 - Aeromobile A4 diverso da A1, A2 e A3 - (A4 Aircraft other than A1, A2 and A3)</text:p>
          </table:table-cell>
          <table:table-cell office:value-type="string" table:style-name="ce6">
            <text:p>Alianti come da Capability List nel Manuale Approvato (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6" table:style-name="ce11">
            <text:p>MOTORI - (ENGINES)</text:p>
          </table:table-cell>
          <table:table-cell office:value-type="string" table:number-columns-spanned="1" table:number-rows-spanned="6" table:style-name="ce11">
            <text:p>B2 - Pistoni - (Piston)</text:p>
          </table:table-cell>
          <table:table-cell office:value-type="string" table:style-name="ce6">
            <text:p>(Teledyne) Continental Engines</text:p>
          </table:table-cell>
          <table:table-cell office:value-type="string" table:number-columns-spanned="1" table:number-rows-spanned="17" table:style-name="ce12">
            <text:p>N.A.</text:p>
          </table:table-cell>
          <table:table-cell office:value-type="string" table:number-columns-spanned="1" table:number-rows-spanned="17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mbach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ranklin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WSK PZL-Kalisz S.A. series engin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tax Engin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7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2 - Impianto Idraulico - (Hydraulic Power)</text:p>
          </table:table-cell>
          <table:table-cell office:value-type="string" table:number-columns-spanned="1" table:number-rows-spanned="7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5" table:style-name="ce13">
            <text:p>IT.145.0180 (rev.6)</text:p>
          </table:table-cell>
          <table:table-cell office:value-type="string" table:number-columns-spanned="1" table:number-rows-spanned="5" table:style-name="ce13">
            <text:p>Provincia Autonoma di Trento Nucleo VVF</text:p>
            <text:p/>
            <text:p>p.za Dante, 15 - 38122 Trento (TN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3" table:style-name="ce14">
            <text:p>A3 - Elicotteri - (Helicopters)</text:p>
          </table:table-cell>
          <table:table-cell office:value-type="string" table:style-name="ce7">
            <text:p>Agusta AB139 / AW139</text:p>
          </table:table-cell>
          <table:table-cell office:value-type="string" table:number-columns-spanned="1" table:number-rows-spanned="3" table:style-name="ce14">
            <text:p>Si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182 (rev.3)</text:p>
          </table:table-cell>
          <table:table-cell office:value-type="string" table:style-name="ce8">
            <text:p>SKF Industrie SpA - SKF AVIO</text:p>
            <text:p>Sede Legale (Legal Address)</text:p>
            <text:p>VIA PINEROLO, 44 - 10060 Airasca (TO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7 - Motore - APU - (Engine - APU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7">
          <table:table-cell office:value-type="string" table:number-columns-spanned="1" table:number-rows-spanned="9" table:style-name="ce13">
            <text:p>IT.145.0188 (rev.20)</text:p>
          </table:table-cell>
          <table:table-cell office:value-type="string" table:number-columns-spanned="1" table:number-rows-spanned="9" table:style-name="ce13">
            <text:p>Avincis Aviation Italia S.p.A.</text:p>
            <text:p>Divisione Ala Fissa</text:p>
            <text:p>Via M. Mameli, snc, - Aeroporto "G.B, Pastine" Ciampino, - 00134 Roma (RM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1 - Velivoli oltre 5700 kg - (Aeroplanes above 5700 kg)</text:p>
          </table:table-cell>
          <table:table-cell office:value-type="string" table:style-name="ce7">
            <text:p>Canadair CL-415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3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number-columns-spanned="1" table:number-rows-spanned="3" table:style-name="ce11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8" table:style-name="ce12">
            <text:p>N.A.</text:p>
          </table:table-cell>
          <table:table-cell office:value-type="string" table:number-columns-spanned="1" table:number-rows-spanned="8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5" table:style-name="ce12">
            <text:p>PROCESSI SPECIALI - (SPECIALIZED SERVICES)</text:p>
          </table:table-cell>
          <table:table-cell office:value-type="string" table:number-columns-spanned="1" table:number-rows-spanned="5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9" table:style-name="ce13">
            <text:p>IT.145.0191 (rev.5)</text:p>
          </table:table-cell>
          <table:table-cell office:value-type="string" table:number-columns-spanned="1" table:number-rows-spanned="9" table:style-name="ce13">
            <text:p>VULCANAIR S.p.A.</text:p>
            <text:p>Sede Legale (Legal Address)</text:p>
            <text:p>Via dei Mille, 1 - 80121 Napoli (NA)</text:p>
          </table:table-cell>
          <table:table-cell office:value-type="string" table:number-columns-spanned="1" table:number-rows-spanned="6" table:style-name="ce14">
            <text:p>AEROMOBILI - (AIRCRAFT)</text:p>
          </table:table-cell>
          <table:table-cell office:value-type="string" table:number-columns-spanned="1" table:number-rows-spanned="6" table:style-name="ce14">
            <text:p>A2 - Aeroplani A2 di massa uguale o inferiore a 5 700 kg - (A2 Aeroplanes 5 700 kg and below)</text:p>
          </table:table-cell>
          <table:table-cell office:value-type="string" table:style-name="ce7">
            <text:p>Partenavia P.64</text:p>
          </table:table-cell>
          <table:table-cell office:value-type="string" table:number-columns-spanned="1" table:number-rows-spanned="6" table:style-name="ce14">
            <text:p>Si</text:p>
          </table:table-cell>
          <table:table-cell office:value-type="string" table:number-columns-spanned="1" table:number-rows-spanned="6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artenavia P.6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AP68TP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SF6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V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3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table:number-columns-spanned="1" table:number-rows-spanned="2" table:style-name="ce16"/>
          <table:table-cell office:value-type="string" table:number-columns-spanned="1" table:number-rows-spanned="3" table:style-name="ce12">
            <text:p>N.A.</text:p>
          </table:table-cell>
          <table:table-cell office:value-type="string" table:number-columns-spanned="1" table:number-rows-spanned="3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5" table:style-name="ce13">
            <text:p>IT.145.0193 (rev.5)</text:p>
          </table:table-cell>
          <table:table-cell office:value-type="string" table:number-columns-spanned="1" table:number-rows-spanned="5" table:style-name="ce13">
            <text:p>GELBYSON S.r.l.</text:p>
            <text:p>Sede Legale (Legal Address)</text:p>
            <text:p>Via Pier Luigi Sagramoso, 31 - 00135 Roma (RM)</text:p>
          </table:table-cell>
          <table:table-cell office:value-type="string" table:number-columns-spanned="1" table:number-rows-spanned="5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3 - Impianto di Indicazione - Registrazione - (Indicating - recording system)</text:p>
          </table:table-cell>
          <table:table-cell office:value-type="string" table:number-columns-spanned="1" table:number-rows-spanned="4" table:style-name="ce14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5" table:style-name="ce15">
            <text:p>N.A.</text:p>
          </table:table-cell>
          <table:table-cell office:value-type="string" table:number-columns-spanned="1" table:number-rows-spanned="5" table:style-name="ce15">
            <text:p>N.A.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11" table:style-name="ce13">
            <text:p>IT.145.0199 (rev.4)</text:p>
          </table:table-cell>
          <table:table-cell office:value-type="string" table:number-columns-spanned="1" table:number-rows-spanned="11" table:style-name="ce13">
            <text:p>OMA - Officine Meccaniche Aeronautiche SpA</text:p>
            <text:p/>
            <text:p>Via Cagliari, 20 - 06034 Foligno (PG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Vulcanair P.68 Series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1">
            <text:p>MOTORI - (ENGINES)</text:p>
          </table:table-cell>
          <table:table-cell office:value-type="string" table:number-columns-spanned="1" table:number-rows-spanned="4" table:style-name="ce11">
            <text:p>B2 - Pistoni - (Piston)</text:p>
          </table:table-cell>
          <table:table-cell office:value-type="string" table:style-name="ce6">
            <text:p>Lycoming Engines - O-540</text:p>
          </table:table-cell>
          <table:table-cell office:value-type="string" table:number-columns-spanned="1" table:number-rows-spanned="10" table:style-name="ce12">
            <text:p>N.A.</text:p>
          </table:table-cell>
          <table:table-cell office:value-type="string" table:number-columns-spanned="1" table:number-rows-spanned="10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AEIO-5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IO-36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ycoming Engines - O-32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6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 - Impianto Cond &amp; Press - (Air Cond &amp; Press)</text:p>
          </table:table-cell>
          <table:table-cell office:value-type="string" table:number-columns-spanned="1" table:number-rows-spanned="6" table:style-name="ce12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15" table:style-name="ce13">
            <text:p>IT.145.0200 (rev.8)</text:p>
          </table:table-cell>
          <table:table-cell office:value-type="string" table:number-columns-spanned="1" table:number-rows-spanned="15" table:style-name="ce13">
            <text:p>Baykar Piaggio Aerospace S.p.A.</text:p>
            <text:p/>
            <text:p>Viale Generale Disegna, 1 - 17038 Villanova d'Albenga (SV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Piaggio P180 Avanti/Avanti II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style-name="ce6">
            <text:p>MOTORI - (ENGINES)</text:p>
          </table:table-cell>
          <table:table-cell office:value-type="string" table:style-name="ce6">
            <text:p>B1 - Turbina - (Turbine)</text:p>
          </table:table-cell>
          <table:table-cell office:value-type="string" table:style-name="ce6">
            <text:p>Pratt &amp; Whitney Canada Co - PT6A-66</text:p>
          </table:table-cell>
          <table:table-cell office:value-type="string" table:number-columns-spanned="1" table:number-rows-spanned="14" table:style-name="ce12">
            <text:p>N.A.</text:p>
          </table:table-cell>
          <table:table-cell office:value-type="string" table:number-columns-spanned="1" table:number-rows-spanned="14" table:style-name="ce12">
            <text:p>N.A.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number-columns-spanned="1" table:number-rows-spanned="13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 - Impianto Cond &amp; Press - (Air Cond &amp; Pres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table-cell table:number-columns-spanned="1" table:number-rows-spanned="12" table:style-name="ce17"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16 - Eliche - (Propelle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5" table:style-name="ce13">
            <text:p>IT.145.0221 (rev.29)</text:p>
          </table:table-cell>
          <table:table-cell office:value-type="string" table:number-columns-spanned="1" table:number-rows-spanned="15" table:style-name="ce13">
            <text:p>Leonardo S.p.A. - HELICOPTERS</text:p>
            <text:p/>
            <text:p>Piazza Monte Grappa, 4 - 00195 Roma (RM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3 - Elicotteri - (Helicopters)</text:p>
          </table:table-cell>
          <table:table-cell office:value-type="string" table:style-name="ce7">
            <text:p>AgustaWestland AW189</text:p>
          </table:table-cell>
          <table:table-cell office:value-type="string" table:number-columns-spanned="1" table:number-rows-spanned="5" table:style-name="ce14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6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6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6" table:style-name="ce11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10" table:style-name="ce12">
            <text:p>N.A.</text:p>
          </table:table-cell>
          <table:table-cell office:value-type="string" table:number-columns-spanned="1" table:number-rows-spanned="10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6" table:style-name="ce13">
            <text:p>IT.145.0234 (rev.23)</text:p>
          </table:table-cell>
          <table:table-cell office:value-type="string" table:number-columns-spanned="1" table:number-rows-spanned="6" table:style-name="ce13">
            <text:p>Avincis Aviation Italia S.p.A.</text:p>
            <text:p>Divisione Ala Rotante</text:p>
            <text:p>Via Ombriano, 6 , - 23823 Colico (LC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3 - Elicotteri - (Helicopters)</text:p>
          </table:table-cell>
          <table:table-cell office:value-type="string" table:style-name="ce7">
            <text:p>AgustaWestland AW169</text:p>
          </table:table-cell>
          <table:table-cell office:value-type="string" table:number-columns-spanned="1" table:number-rows-spanned="5" table:style-name="ce14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C2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7" table:style-name="ce13">
            <text:p>IT.145.0235 (rev.6)</text:p>
          </table:table-cell>
          <table:table-cell office:value-type="string" table:number-columns-spanned="1" table:number-rows-spanned="7" table:style-name="ce13">
            <text:p>ROTOR ITALIA S.r.l.</text:p>
            <text:p>Sede Legale (Legal Address)</text:p>
            <text:p>Via Boccaccio, 120 - 20099 Sesto San Giovanni (MI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3 - Elicotteri - (Helicopters)</text:p>
          </table:table-cell>
          <table:table-cell office:value-type="string" table:style-name="ce7">
            <text:p>Bell 407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table-cell office:value-type="string" table:number-columns-spanned="1" table:number-rows-spanned="3" table:style-name="ce11">
            <text:p>No</text:p>
          </table:table-cell>
          <table:table-cell office:value-type="string" table:number-columns-spanned="1" table:number-rows-spanned="3" table:style-name="ce11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6 B/SA 316 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table-cell office:value-type="string" table:style-name="ce6">
            <text:p>Si</text:p>
          </table:table-cell>
          <table:table-cell office:value-type="string" table:style-name="ce6">
            <text:p>Si</text:p>
          </table:table-cell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1 - Trasmissione Elicottero - (Helicopter's Trans)</text:p>
          </table:table-cell>
          <table:table-cell office:value-type="string" table:number-columns-spanned="1" table:number-rows-spanned="2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4" table:style-name="ce13">
            <text:p>IT.145.0244 (rev.4)</text:p>
          </table:table-cell>
          <table:table-cell office:value-type="string" table:number-columns-spanned="1" table:number-rows-spanned="4" table:style-name="ce13">
            <text:p>Mecaer Aviation Group SpA</text:p>
            <text:p>Stabilimento di Borgomanero - NO</text:p>
            <text:p>VIA PER ARONA, 46 - 28021 Borgomanero (NO)</text:p>
          </table:table-cell>
          <table:table-cell office:value-type="string" table:number-columns-spanned="1" table:number-rows-spanned="4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0 - Rotore Elicottero - (Helicopter's Rotors)</text:p>
          </table:table-cell>
          <table:table-cell table:number-columns-spanned="1" table:number-rows-spanned="3" table:style-name="ce18"/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2 - Impianto Idraulico - (Hydraulic Powe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251 (rev.13)</text:p>
          </table:table-cell>
          <table:table-cell office:value-type="string" table:number-columns-spanned="1" table:number-rows-spanned="4" table:style-name="ce13">
            <text:p>Poste Air Cargo S.r.l.</text:p>
            <text:p/>
            <text:p>Via della Chimica, 8 - 00100 Roma (RM)</text:p>
          </table:table-cell>
          <table:table-cell office:value-type="string" table:number-columns-spanned="1" table:number-rows-spanned="4" table:style-name="ce15">
            <text:p>AEROMOBILI - (AIRCRAFT)</text:p>
          </table:table-cell>
          <table:table-cell office:value-type="string" table:number-columns-spanned="1" table:number-rows-spanned="4" table:style-name="ce15">
            <text:p>A1 - Velivoli oltre 5700 kg - (Aeroplanes above 5700 kg)</text:p>
          </table:table-cell>
          <table:table-cell office:value-type="string" table:style-name="ce7">
            <text:p>ATR 72-100/200 series</text:p>
          </table:table-cell>
          <table:table-cell office:value-type="string" table:number-columns-spanned="1" table:number-rows-spanned="4" table:style-name="ce15">
            <text:p>No</text:p>
          </table:table-cell>
          <table:table-cell office:value-type="string" table:number-columns-spanned="1" table:number-rows-spanned="4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6" table:style-name="ce13">
            <text:p>IT.145.0256 (rev.1)</text:p>
          </table:table-cell>
          <table:table-cell office:value-type="string" table:number-columns-spanned="1" table:number-rows-spanned="6" table:style-name="ce13">
            <text:p>Avionic Service S.r.l.</text:p>
            <text:p>Sede Legale (Legal Address)</text:p>
            <text:p>Via Galvani, 6 - 39100 Bolzano (BZ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number-columns-spanned="1" table:number-rows-spanned="3" table:style-name="ce14">
            <text:p>Interventi Avionici come da Capability List nel Manuale Approvato (Avionics Maintenance Tasks as per Approved Manual Capability List)</text:p>
          </table:table-cell>
          <table:table-cell office:value-type="string" table:number-columns-spanned="1" table:number-rows-spanned="3" table:style-name="ce14">
            <text:p>No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A3 - Elicotteri - (Helicopter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4 - Aeromobile A4 diverso da A1, A2 e A3 - (A4 Aircraft other than A1, A2 and A3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table-cell office:value-type="string" table:number-columns-spanned="1" table:number-rows-spanned="3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3 - Impianto di Indicazione - Registrazione - (Indicating - recording system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3" table:style-name="ce12">
            <text:p>N.A.</text:p>
          </table:table-cell>
          <table:table-cell office:value-type="string" table:number-columns-spanned="1" table:number-rows-spanned="3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13">
            <text:p>IT.145.0260 (rev.8)</text:p>
          </table:table-cell>
          <table:table-cell office:value-type="string" table:number-columns-spanned="1" table:number-rows-spanned="3" table:style-name="ce13">
            <text:p>NEOS S.p.A.</text:p>
            <text:p/>
            <text:p>Via della Chiesa, 68 - 21019 Somma Lombardo (VA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number-columns-spanned="1" table:number-rows-spanned="3" table:style-name="ce15">
            <text:p>A1 - Velivoli oltre 5700 kg - (Aeroplanes above 5700 kg)</text:p>
          </table:table-cell>
          <table:table-cell office:value-type="string" table:style-name="ce7">
            <text:p>Boeing 737-7/8/9</text:p>
          </table:table-cell>
          <table:table-cell office:value-type="string" table:number-columns-spanned="1" table:number-rows-spanned="3" table:style-name="ce15">
            <text:p>No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-9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3" table:style-name="ce13">
            <text:p>IT.145.0261 (rev.3)</text:p>
          </table:table-cell>
          <table:table-cell office:value-type="string" table:number-columns-spanned="1" table:number-rows-spanned="3" table:style-name="ce13">
            <text:p>MAGNAGHI AERONAUTICA S.p.A.</text:p>
            <text:p>Sede Legale (Legal Address)</text:p>
            <text:p>Via Galileo Ferraris, 76 - 80142 Napoli (NA)</text:p>
          </table:table-cell>
          <table:table-cell office:value-type="string" table:number-columns-spanned="1" table:number-rows-spanned="3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2 - Impianto Idraulico - (Hydraulic Power)</text:p>
          </table:table-cell>
          <table:table-cell office:value-type="string" table:number-columns-spanned="1" table:number-rows-spanned="2" table:style-name="ce14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3" table:style-name="ce15">
            <text:p>N.A.</text:p>
          </table:table-cell>
          <table:table-cell office:value-type="string" table:number-columns-spanned="1" table:number-rows-spanned="3" table:style-name="ce15">
            <text:p>N.A.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3 - Impianto di Indicazione - Registrazione - (Indicating - recording syste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268 (rev.4)</text:p>
          </table:table-cell>
          <table:table-cell office:value-type="string" table:number-columns-spanned="1" table:number-rows-spanned="2" table:style-name="ce13">
            <text:p>SICAMB S.p.A.</text:p>
            <text:p>Sede Legale (Legal Address)</text:p>
            <text:p>Via Eschido, 1 - 04100 Latina (LT)</text:p>
          </table:table-cell>
          <table:table-cell office:value-type="string" table:number-columns-spanned="1" table:number-rows-spanned="2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20 - Strutturali - (Structural)</text:p>
          </table:table-cell>
          <table:table-cell office:value-type="string" table:number-columns-spanned="1" table:number-rows-spanned="2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5">
            <text:p>N.A.</text:p>
          </table:table-cell>
          <table:table-cell office:value-type="string" table:number-columns-spanned="1" table:number-rows-spanned="2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270 (rev.7)</text:p>
          </table:table-cell>
          <table:table-cell office:value-type="string" table:style-name="ce8">
            <text:p>ASE S.p.A.</text:p>
            <text:p>Sede Legale (Legal Address)</text:p>
            <text:p>Piazza Cavour, n. 7 - 20121 Milano (MI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5 - Impianto Elettrico e Luci - (Electrical Power &amp; Lights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9">
          <table:table-cell office:value-type="string" table:style-name="ce8">
            <text:p>IT.145.0272 (rev.1)</text:p>
          </table:table-cell>
          <table:table-cell office:value-type="string" table:style-name="ce8">
            <text:p>AVIOINTERIORS SPA</text:p>
            <text:p>Sede Legale (Legal Address)</text:p>
            <text:p>Via Nuova Marina, 5, - 80133 Napoli (NA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21" table:style-name="ce13">
            <text:p>IT.145.0275 (rev.10)</text:p>
          </table:table-cell>
          <table:table-cell office:value-type="string" table:number-columns-spanned="1" table:number-rows-spanned="21" table:style-name="ce13">
            <text:p>LUCIANO SORLINI S.p.A.</text:p>
            <text:p/>
            <text:p>Via Guglielmo Marconi, n.35 - 25080 Calvagese della Riviera (BS)</text:p>
          </table:table-cell>
          <table:table-cell office:value-type="string" table:number-columns-spanned="1" table:number-rows-spanned="4" table:style-name="ce14">
            <text:p>AEROMOBILI - (AIRCRAFT)</text:p>
          </table:table-cell>
          <table:table-cell office:value-type="string" table:number-columns-spanned="1" table:number-rows-spanned="2" table:style-name="ce14">
            <text:p>A2 - Aeroplani A2 di massa uguale o inferiore a 5 700 kg - (A2 Aeroplanes 5 700 kg and below)</text:p>
          </table:table-cell>
          <table:table-cell office:value-type="string" table:style-name="ce7">
            <text:p>Aeroplani a pistoni di massa uguale o inferiore a 2730 kg (Piston engine aeroplanes up to 2730 kg MTOM)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4" table:style-name="ce14">
            <text:p>Si</text:p>
          </table:table-cell>
          <table:table-cell table:number-columns-repeated="16377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6">
            <text:p>Interventi Avionici come da Capability List nel Manuale Approvato (Avionics Maintenance Task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2" table:style-name="ce11">
            <text:p>A4 - Aeromobile A4 diverso da A1, A2 e A3 - (A4 Aircraft other than A1, A2 and A3)</text:p>
          </table:table-cell>
          <table:table-cell office:value-type="string" table:style-name="ce6">
            <text:p>Alianti come da Capability List nel Manuale Approvato (Sailplanes as per Approved Manual Capability List)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6">
            <text:p>Interventi Avionici come da Capability List nel Manuale Approvato (Avionics Maintenance Task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table-cell office:value-type="string" table:number-columns-spanned="1" table:number-rows-spanned="7" table:style-name="ce11">
            <text:p>MOTORI - (ENGINES)</text:p>
          </table:table-cell>
          <table:table-cell office:value-type="string" table:number-columns-spanned="1" table:number-rows-spanned="7" table:style-name="ce11">
            <text:p>B2 - Pistoni - (Piston)</text:p>
          </table:table-cell>
          <table:table-cell office:value-type="string" table:style-name="ce6">
            <text:p>Lycoming Engines 235, 290, 320, 340, 360, 390, 435, 480, 540, 541 Series</text:p>
          </table:table-cell>
          <table:table-cell office:value-type="string" table:number-columns-spanned="1" table:number-rows-spanned="17" table:style-name="ce12">
            <text:p>N.A.</text:p>
          </table:table-cell>
          <table:table-cell office:value-type="string" table:number-columns-spanned="1" table:number-rows-spanned="17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ledyne Continental Motors IO/TSIO 360, 470, 520, 55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RP-Powertrain GmbH &amp; Co KG - 912/914 Series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6">
            <text:p>Teledyne Continental Motors A65, C75, C85, C90, C125, C145, O200, IO240, 300 Series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RP POWERTRAIN GMBH &amp; CO KG 915 Serie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RP-Rotax GmbH &amp; Co KG 916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ranklin SP zo.o. - 6A-35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8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2 - Impianto Idraulico - (Hydraulic Power)</text:p>
          </table:table-cell>
          <table:table-cell office:value-type="string" table:number-columns-spanned="1" table:number-rows-spanned="8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7 - Impianto pneumatico e vuoto - (Pneumatic &amp; Vacuum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2">
            <text:p>PROCESSI SPECIALI - (SPECIALIZED SERVICES)</text:p>
          </table:table-cell>
          <table:table-cell office:value-type="string" table:number-columns-spanned="1" table:number-rows-spanned="2" table:style-name="ce12">
            <text:p>D1 - Controlli Non Distruttivi (Non Destructive Testing)</text:p>
          </table:table-cell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number-columns-spanned="1" table:number-rows-spanned="6" table:style-name="ce13">
            <text:p>IT.145.0279 (rev.11)</text:p>
          </table:table-cell>
          <table:table-cell office:value-type="string" table:number-columns-spanned="1" table:number-rows-spanned="6" table:style-name="ce13">
            <text:p>GE AVIO S.R.L.</text:p>
            <text:p>Sede Legale (Legal Address)</text:p>
            <text:p>Via I Maggio, 99 - 10040 Rivalta di Torino (TO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7 - Motore - APU - (Engine - APU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6" table:style-name="ce15">
            <text:p>N.A.</text:p>
          </table:table-cell>
          <table:table-cell office:value-type="string" table:number-columns-spanned="1" table:number-rows-spanned="6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5" table:style-name="ce12">
            <text:p>PROCESSI SPECIALI - (SPECIALIZED SERVICES)</text:p>
          </table:table-cell>
          <table:table-cell office:value-type="string" table:number-columns-spanned="1" table:number-rows-spanned="5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281 (rev.3)</text:p>
          </table:table-cell>
          <table:table-cell office:value-type="string" table:style-name="ce8">
            <text:p>EUROFLY SERVICE Srl</text:p>
            <text:p>Sede Legale (Legal Address)</text:p>
            <text:p>VIA E. FERRARI, 60 - 00043 Ciampino (RM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283 (rev.6)</text:p>
          </table:table-cell>
          <table:table-cell office:value-type="string" table:number-columns-spanned="1" table:number-rows-spanned="3" table:style-name="ce13">
            <text:p>SIMA Società Italiana di Manutenzioni Aeronautiche S.p.A.</text:p>
            <text:p/>
            <text:p>Via San Gallo, 79 - 50129 Firenze (FI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number-columns-spanned="1" table:number-rows-spanned="2" table:style-name="ce14">
            <text:p>A3 - Elicotteri - (Helicopters)</text:p>
          </table:table-cell>
          <table:table-cell office:value-type="string" table:style-name="ce7">
            <text:p>Bell 412 / Agusta AB412</text:p>
          </table:table-cell>
          <table:table-cell office:value-type="string" table:number-columns-spanned="1" table:number-rows-spanned="2" table:style-name="ce14">
            <text:p>Si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rickson S-64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5" table:style-name="ce13">
            <text:p>IT.145.0287 (rev.6)</text:p>
          </table:table-cell>
          <table:table-cell office:value-type="string" table:number-columns-spanned="1" table:number-rows-spanned="5" table:style-name="ce13">
            <text:p>Leonardo S.p.a. - Electronics</text:p>
            <text:p/>
            <text:p>Piazza Monte Grappa, 4 - 00195 Roma (RM)</text:p>
          </table:table-cell>
          <table:table-cell office:value-type="string" table:number-columns-spanned="1" table:number-rows-spanned="5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3 - Impianto di Indicazione - Registrazione - (Indicating - recording system)</text:p>
          </table:table-cell>
          <table:table-cell table:style-name="ce7"/>
          <table:table-cell office:value-type="string" table:number-columns-spanned="1" table:number-rows-spanned="5" table:style-name="ce15">
            <text:p>N.A.</text:p>
          </table:table-cell>
          <table:table-cell office:value-type="string" table:number-columns-spanned="1" table:number-rows-spanned="5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2 - Impianto Autopilota - (Auto Flight)</text:p>
          </table:table-cell>
          <table:table-cell office:value-type="string" table:number-columns-spanned="1" table:number-rows-spanned="3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8" table:style-name="ce13">
            <text:p>IT.145.0288 (rev.6)</text:p>
          </table:table-cell>
          <table:table-cell office:value-type="string" table:number-columns-spanned="1" table:number-rows-spanned="8" table:style-name="ce13">
            <text:p>Thales Italia S.p.A. Avionics Business Domain</text:p>
            <text:p>Sede Legale (Legal Address)</text:p>
            <text:p>Via Provinciale Lucchese, 33 - 50019 Sesto Fiorentino (FI)</text:p>
          </table:table-cell>
          <table:table-cell office:value-type="string" table:number-columns-spanned="1" table:number-rows-spanned="8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3 - Impianto di Indicazione - Registrazione - (Indicating - recording system)</text:p>
          </table:table-cell>
          <table:table-cell office:value-type="string" table:number-columns-spanned="1" table:number-rows-spanned="8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8" table:style-name="ce15">
            <text:p>N.A.</text:p>
          </table:table-cell>
          <table:table-cell office:value-type="string" table:number-columns-spanned="1" table:number-rows-spanned="8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2 - Impianto Autopilota - (Auto Fligh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4" table:style-name="ce13">
            <text:p>IT.145.0293 (rev.5)</text:p>
          </table:table-cell>
          <table:table-cell office:value-type="string" table:number-columns-spanned="1" table:number-rows-spanned="4" table:style-name="ce13">
            <text:p>SLAM LAVORI AEREI S.R.L.</text:p>
            <text:p/>
            <text:p>Aeroporto Capodichino, - 80144 Napoli (NA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2" table:style-name="ce14">
            <text:p>A1 - Velivoli oltre 5700 kg - (Aeroplanes above 5700 kg)</text:p>
          </table:table-cell>
          <table:table-cell office:value-type="string" table:style-name="ce7">
            <text:p>BAe 125 Series 750/800XP/850XP/900XP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400 / Mitsubishi MU-300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Aeroplani Monomotori a Pistoni di peso inferiore a 2730 kg (Single Piston Engine Aircraft below 2730kg)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7">
          <table:table-cell office:value-type="string" table:number-columns-spanned="1" table:number-rows-spanned="5" table:style-name="ce13">
            <text:p>IT.145.0295 (rev.3)</text:p>
          </table:table-cell>
          <table:table-cell office:value-type="string" table:number-columns-spanned="1" table:number-rows-spanned="5" table:style-name="ce13">
            <text:p>MMT S.r.l.</text:p>
            <text:p/>
            <text:p>Strada Castiglione snc, - 01100 Viterbo (VT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2" table:style-name="ce14">
            <text:p>A2 - Aeroplani A2 di massa uguale o inferiore a 5 700 kg - (A2 Aeroplanes 5 700 kg and below)</text:p>
          </table:table-cell>
          <table:table-cell office:value-type="string" table:style-name="ce7">
            <text:p>Group 3: Piston Eng. Aeroplanes as detailed in MOE 1.9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1">
            <text:p>Avionics Maintenance Tasks as detailed in MOE 1.9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4 - Aeromobile A4 diverso da A1, A2 e A3 - (A4 Aircraft other than A1, A2 and A3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12">
            <text:p>MOTORI - (ENGINES)</text:p>
          </table:table-cell>
          <table:table-cell office:value-type="string" table:number-columns-spanned="1" table:number-rows-spanned="2" table:style-name="ce12">
            <text:p>B2 - Pistoni - (Piston)</text:p>
          </table:table-cell>
          <table:table-cell office:value-type="string" table:style-name="ce6">
            <text:p>Lycoming Engines 200, 300, 500 Series: cylinder replacement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Continental Engines C, 200, 300, 400, 500 Series: cylinder replacement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3" table:style-name="ce13">
            <text:p>IT.145.0299 (rev.4)</text:p>
          </table:table-cell>
          <table:table-cell office:value-type="string" table:number-columns-spanned="1" table:number-rows-spanned="3" table:style-name="ce13">
            <text:p>ITALFLY S.r.l.</text:p>
            <text:p/>
            <text:p>Via Lidorno,  3 - 38123 Trento (TN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Cessna 172 Series</text:p>
          </table:table-cell>
          <table:table-cell office:value-type="string" table:number-columns-spanned="1" table:number-rows-spanned="3" table:style-name="ce15">
            <text:p>Si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2" table:style-name="ce12">
            <text:p>A3 - Elicotteri - (Helicopters)</text:p>
          </table:table-cell>
          <table:table-cell office:value-type="string" table:style-name="ce6">
            <text:p>Cabri G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12">
          <table:table-cell office:value-type="string" table:number-columns-spanned="1" table:number-rows-spanned="3" table:style-name="ce13">
            <text:p>IT.145.0300 (rev.11)</text:p>
          </table:table-cell>
          <table:table-cell office:value-type="string" table:number-columns-spanned="1" table:number-rows-spanned="3" table:style-name="ce13">
            <text:p>Skytech S.r.l.</text:p>
            <text:p>Sede Legale (Legal Address)</text:p>
            <text:p>Via Castelletto Cervo, 316 - 13836 Cossato (BI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number-columns-spanned="1" table:number-rows-spanned="3" table:style-name="ce15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number-columns-spanned="1" table:number-rows-spanned="3" table:style-name="ce15">
            <text:p>Si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303 (rev.5)</text:p>
          </table:table-cell>
          <table:table-cell office:value-type="string" table:number-columns-spanned="1" table:number-rows-spanned="2" table:style-name="ce13">
            <text:p>AVIOJOB S.R.L</text:p>
            <text:p>Sede Legale (Legal Address)</text:p>
            <text:p>Viale Carducci, 17 - 40125 Bologna (BO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number-columns-spanned="1" table:number-rows-spanned="2" table:style-name="ce15">
            <text:p>A1 - Velivoli oltre 5700 kg - (Aeroplanes above 5700 kg)</text:p>
          </table:table-cell>
          <table:table-cell office:value-type="string" table:style-name="ce7">
            <text:p>BAe 125 Series 750/800XP/850XP/900XP</text:p>
          </table:table-cell>
          <table:table-cell office:value-type="string" table:number-columns-spanned="1" table:number-rows-spanned="2" table:style-name="ce15">
            <text:p>No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400 / Mitsubishi MU-300</text:p>
          </table:table-cell>
          <table:covered-table-cell/>
          <table:table-cell office:value-type="string" table:style-name="ce6">
            <text:p>No</text:p>
          </table:table-cell>
          <table:table-cell table:number-columns-repeated="16377"/>
        </table:table-row>
        <table:table-row table:style-name="ro9">
          <table:table-cell office:value-type="string" table:style-name="ce8">
            <text:p>IT.145.0315 (rev.9)</text:p>
          </table:table-cell>
          <table:table-cell office:value-type="string" table:style-name="ce8">
            <text:p>IACOBUCCI HF Aerospace S.p.A.</text:p>
            <text:p/>
            <text:p>Strada SC ASI 1/S, 16-18 - 03013 Ferentino (FR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15" table:style-name="ce13">
            <text:p>IT.145.0321 (rev.8)</text:p>
          </table:table-cell>
          <table:table-cell office:value-type="string" table:number-columns-spanned="1" table:number-rows-spanned="15" table:style-name="ce13">
            <text:p>CANTOR AIR TECH S.r.l.</text:p>
            <text:p/>
            <text:p>Via delle Ghiaie, 3 - 24030 Valbrembo (BG)</text:p>
          </table:table-cell>
          <table:table-cell office:value-type="string" table:number-columns-spanned="1" table:number-rows-spanned="15" table:style-name="ce15">
            <text:p>AEROMOBILI - (AIRCRAFT)</text:p>
          </table:table-cell>
          <table:table-cell office:value-type="string" table:number-columns-spanned="1" table:number-rows-spanned="13" table:style-name="ce14">
            <text:p>A2 - Aeroplani A2 di massa uguale o inferiore a 5 700 kg - (A2 Aeroplanes 5 700 kg and below)</text:p>
          </table:table-cell>
          <table:table-cell office:value-type="string" table:style-name="ce7">
            <text:p>Aeroplani Monomotori a Pistoni di peso inferiore a 2730 kg (Single Piston Engine Aircraft below 2730kg)</text:p>
          </table:table-cell>
          <table:table-cell office:value-type="string" table:number-columns-spanned="1" table:number-rows-spanned="15" table:style-name="ce15">
            <text:p>Si</text:p>
          </table:table-cell>
          <table:table-cell office:value-type="string" table:number-columns-spanned="1" table:number-rows-spanned="15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5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ech 58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10/32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T303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23 Aztec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3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46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iper PA-60/61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Vulcanair P.68 Series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2" table:style-name="ce12">
            <text:p>A4 - Aeromobile A4 diverso da A1, A2 e A3 - (A4 Aircraft other than A1, A2 and A3)</text:p>
          </table:table-cell>
          <table:table-cell office:value-type="string" table:style-name="ce6">
            <text:p>Alianti come da Capability List nel Manuale Approvato (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6">
            <text:p>Motoalianti come da Capability List nel Manuale Approvato (Powered 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4" table:style-name="ce13">
            <text:p>IT.145.0323 (rev.6)</text:p>
          </table:table-cell>
          <table:table-cell office:value-type="string" table:number-columns-spanned="1" table:number-rows-spanned="4" table:style-name="ce13">
            <text:p>FRONTLINE S.r.l.</text:p>
            <text:p>Sede Legale (Legal Address)</text:p>
            <text:p>Via Giacomo Puccini, 5 - 21021 Angera (VA)</text:p>
          </table:table-cell>
          <table:table-cell office:value-type="string" table:number-columns-spanned="1" table:number-rows-spanned="4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1 - Trasmissione Elicottero - (Helicopter's Trans)</text:p>
          </table:table-cell>
          <table:table-cell office:value-type="string" table:number-columns-spanned="1" table:number-rows-spanned="4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8" table:style-name="ce13">
            <text:p>IT.145.0329 (rev.4)</text:p>
          </table:table-cell>
          <table:table-cell office:value-type="string" table:number-columns-spanned="1" table:number-rows-spanned="8" table:style-name="ce13">
            <text:p>OVS Villella S.r.l.</text:p>
            <text:p>Sede Legale (Legal Address)</text:p>
            <text:p>Via Dello Sport, n.26/28 - 21018 Sesto Calende (VA)</text:p>
          </table:table-cell>
          <table:table-cell office:value-type="string" table:number-columns-spanned="1" table:number-rows-spanned="5" table:style-name="ce14">
            <text:p>COMPONENTI DIVERSI DA MOTORI COMPLETI O APU - (COMPONENTS OTHER THAN COMPLETE ENGINES OR APUs)</text:p>
          </table:table-cell>
          <table:table-cell office:value-type="string" table:style-name="ce7">
            <text:p>C12 - Impianto Idraulico - (Hydraulic Power)</text:p>
          </table:table-cell>
          <table:table-cell table:number-columns-spanned="1" table:number-rows-spanned="3" table:style-name="ce18"/>
          <table:table-cell office:value-type="string" table:number-columns-spanned="1" table:number-rows-spanned="8" table:style-name="ce15">
            <text:p>N.A.</text:p>
          </table:table-cell>
          <table:table-cell office:value-type="string" table:number-columns-spanned="1" table:number-rows-spanned="8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table-cell table:style-name="ce6"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3" table:style-name="ce12">
            <text:p>PROCESSI SPECIALI - (SPECIALIZED SERVICES)</text:p>
          </table:table-cell>
          <table:table-cell office:value-type="string" table:number-columns-spanned="1" table:number-rows-spanned="3" table:style-name="ce12">
            <text:p>D1 - Controlli Non Distruttivi (Non Destructive Testing)</text:p>
          </table:table-cell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2" table:style-name="ce13">
            <text:p>IT.145.0335 (rev.3)</text:p>
          </table:table-cell>
          <table:table-cell office:value-type="string" table:number-columns-spanned="1" table:number-rows-spanned="2" table:style-name="ce13">
            <text:p>ENAV S.p.A.</text:p>
            <text:p>Sede Legale (Legal Address)</text:p>
            <text:p>Via Salaria, 716 - 00138 Roma (RM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style-name="ce7">
            <text:p>A1 - Velivoli oltre 5700 kg - (Aeroplanes above 5700 kg)</text:p>
          </table:table-cell>
          <table:table-cell office:value-type="string" table:style-name="ce7">
            <text:p>Cessna 650</text:p>
          </table:table-cell>
          <table:table-cell office:value-type="string" table:number-columns-spanned="1" table:number-rows-spanned="2" table:style-name="ce15">
            <text:p>No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Piaggio P180 Avanti/Avanti II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341 (rev.5)</text:p>
          </table:table-cell>
          <table:table-cell office:value-type="string" table:number-columns-spanned="1" table:number-rows-spanned="4" table:style-name="ce13">
            <text:p>Flying Club Sabaudia SSD RL</text:p>
            <text:p>Sede Legale (Legal Address)</text:p>
            <text:p>Via Litoranea km 18,500 Podere 2082, - 04016 Sabaudia (LT)</text:p>
          </table:table-cell>
          <table:table-cell office:value-type="string" table:number-columns-spanned="1" table:number-rows-spanned="4" table:style-name="ce15">
            <text:p>AEROMOBILI - (AIRCRAFT)</text:p>
          </table:table-cell>
          <table:table-cell office:value-type="string" table:number-columns-spanned="1" table:number-rows-spanned="4" table:style-name="ce15">
            <text:p>A2 - Aeroplani A2 di massa uguale o inferiore a 5 700 kg - (A2 Aeroplanes 5 700 kg and below)</text:p>
          </table:table-cell>
          <table:table-cell office:value-type="string" table:style-name="ce7">
            <text:p>Evektor SportStar RTC</text:p>
          </table:table-cell>
          <table:table-cell office:value-type="string" table:number-columns-spanned="1" table:number-rows-spanned="2" table:style-name="ce14">
            <text:p>No</text:p>
          </table:table-cell>
          <table:table-cell office:value-type="string" table:number-columns-spanned="1" table:number-rows-spanned="4" table:style-name="ce15">
            <text:p>Si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Cessna/Reims-Cessna 172/F172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92</text:p>
          </table:table-cell>
          <table:table-cell office:value-type="string" table:number-columns-spanned="1" table:number-rows-spanned="2" table:style-name="ce12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02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6" table:style-name="ce13">
            <text:p>IT.145.0342 (rev.15)</text:p>
          </table:table-cell>
          <table:table-cell office:value-type="string" table:number-columns-spanned="1" table:number-rows-spanned="16" table:style-name="ce13">
            <text:p>EU Wings S.r.l.</text:p>
            <text:p>Sede Legale (Legal Address)</text:p>
            <text:p>Via Osteria Grande, 59 - 37066 Sommacampagna (VR)</text:p>
          </table:table-cell>
          <table:table-cell office:value-type="string" table:number-columns-spanned="1" table:number-rows-spanned="15" table:style-name="ce14">
            <text:p>AEROMOBILI - (AIRCRAFT)</text:p>
          </table:table-cell>
          <table:table-cell office:value-type="string" table:number-columns-spanned="1" table:number-rows-spanned="15" table:style-name="ce14">
            <text:p>A1 - Velivoli oltre 5700 kg - (Aeroplanes above 5700 kg)</text:p>
          </table:table-cell>
          <table:table-cell office:value-type="string" table:style-name="ce7">
            <text:p>ATR 72-100/200 series</text:p>
          </table:table-cell>
          <table:table-cell office:value-type="string" table:number-columns-spanned="1" table:number-rows-spanned="15" table:style-name="ce14">
            <text:p>No</text:p>
          </table:table-cell>
          <table:table-cell office:value-type="string" table:number-columns-spanned="1" table:number-rows-spanned="1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7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100/2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7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7/8/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ombardier CL-600-2C10/-2D15/-2D24/-2E2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18/A319/A320/A3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/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DHC-8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style-name="ce6">
            <text:p>MOTORI - (ENGINES)</text:p>
          </table:table-cell>
          <table:table-cell office:value-type="string" table:style-name="ce6">
            <text:p>B1 - Turbina - (Turbine)</text:p>
          </table:table-cell>
          <table:table-cell office:value-type="string" table:style-name="ce6">
            <text:p>CFM Int S.A. - CFM56 Series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11" table:style-name="ce13">
            <text:p>IT.145.0345 (rev.10)</text:p>
          </table:table-cell>
          <table:table-cell office:value-type="string" table:number-columns-spanned="1" table:number-rows-spanned="11" table:style-name="ce13">
            <text:p>SMART Elicotteri S.p.A.</text:p>
            <text:p>Sede Legale (Legal Address)</text:p>
            <text:p>C.da Ficocelle, snc - 84061 Ogliastro Cilento (SA)</text:p>
          </table:table-cell>
          <table:table-cell office:value-type="string" table:number-columns-spanned="1" table:number-rows-spanned="9" table:style-name="ce14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Piper PA-31T Series</text:p>
          </table:table-cell>
          <table:table-cell office:value-type="string" table:number-columns-spanned="1" table:number-rows-spanned="6" table:style-name="ce14">
            <text:p>Si</text:p>
          </table:table-cell>
          <table:table-cell office:value-type="string" table:number-columns-spanned="1" table:number-rows-spanned="9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8" table:style-name="ce11">
            <text:p>A3 - Elicotteri - (Helicopters)</text:p>
          </table:table-cell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N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65 N1, AS 365 N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10">
          <table:covered-table-cell/>
          <table:covered-table-cell/>
          <table:table-cell office:value-type="string" table:number-columns-spanned="1" table:number-rows-spanned="2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number-columns-spanned="1" table:number-rows-spanned="2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349 (rev.1)</text:p>
          </table:table-cell>
          <table:table-cell office:value-type="string" table:number-columns-spanned="1" table:number-rows-spanned="2" table:style-name="ce13">
            <text:p>Elicampiglio S.r.l.</text:p>
            <text:p/>
            <text:p>Via dei Dossi, 182 - 38025 Dimaro Folgarida (TN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number-columns-spanned="1" table:number-rows-spanned="2" table:style-name="ce15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number-columns-spanned="1" table:number-rows-spanned="2" table:style-name="ce15">
            <text:p>Si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5" table:style-name="ce13">
            <text:p>IT.145.0364 (rev.5)</text:p>
          </table:table-cell>
          <table:table-cell office:value-type="string" table:number-columns-spanned="1" table:number-rows-spanned="5" table:style-name="ce13">
            <text:p>TEMA AVIO S.R.L.</text:p>
            <text:p>Sede Legale (Legal Address)</text:p>
            <text:p>Via Luigi Briante, 247 - 21019 Somma Lombardo (VA)</text:p>
          </table:table-cell>
          <table:table-cell office:value-type="string" table:number-columns-spanned="1" table:number-rows-spanned="5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1 - Impianto Cond &amp; Press - (Air Cond &amp; Press)</text:p>
          </table:table-cell>
          <table:table-cell office:value-type="string" table:number-columns-spanned="1" table:number-rows-spanned="5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5" table:style-name="ce15">
            <text:p>N.A.</text:p>
          </table:table-cell>
          <table:table-cell office:value-type="string" table:number-columns-spanned="1" table:number-rows-spanned="5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C18 - Impianto protezione ghiaccio/pioggia/fuoco - (Protection ice/rain/fire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367 (rev.3)</text:p>
          </table:table-cell>
          <table:table-cell office:value-type="string" table:number-columns-spanned="1" table:number-rows-spanned="4" table:style-name="ce13">
            <text:p>AERTEKNO S.r.l.</text:p>
            <text:p/>
            <text:p>Via Armando Veneziani, 3 - 00071 Pomezia (RM)</text:p>
          </table:table-cell>
          <table:table-cell office:value-type="string" table:number-columns-spanned="1" table:number-rows-spanned="4" table:style-name="ce15">
            <text:p>PROCESSI SPECIALI - (SPECIALIZED SERVICES)</text:p>
          </table:table-cell>
          <table:table-cell office:value-type="string" table:number-columns-spanned="1" table:number-rows-spanned="4" table:style-name="ce15">
            <text:p>D1 - Controlli Non Distruttivi (Non Destructive Testing)</text:p>
          </table:table-cell>
          <table:table-cell office:value-type="string" table:style-name="ce7">
            <text:p>Eddy Current Inspection (ET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7" table:style-name="ce13">
            <text:p>IT.145.0368 (rev.7)</text:p>
          </table:table-cell>
          <table:table-cell office:value-type="string" table:number-columns-spanned="1" table:number-rows-spanned="7" table:style-name="ce13">
            <text:p>South East Aviation Services - SEAS S.r.l.</text:p>
            <text:p>Sede Legale (Legal Address)</text:p>
            <text:p>via XX Settembre, 110 - 24100 Bergamo (BG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3" table:style-name="ce14">
            <text:p>A1 - Velivoli oltre 5700 kg - (Aeroplanes above 5700 kg)</text:p>
          </table:table-cell>
          <table:table-cell office:value-type="string" table:style-name="ce7">
            <text:p>Boeing 737-600/700/800/900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18/A319/A320/A321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7/8/9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10" table:style-name="ce13">
            <text:p>IT.145.0373 (rev.7)</text:p>
          </table:table-cell>
          <table:table-cell office:value-type="string" table:number-columns-spanned="1" table:number-rows-spanned="10" table:style-name="ce13">
            <text:p>MACH Aviation S.r.l.</text:p>
            <text:p>Sede Legale (Legal Address)</text:p>
            <text:p>Via delle Fornaci, 44 - 00165 Roma (RM)</text:p>
          </table:table-cell>
          <table:table-cell office:value-type="string" table:number-columns-spanned="1" table:number-rows-spanned="6" table:style-name="ce14">
            <text:p>COMPONENTI DIVERSI DA MOTORI COMPLETI O APU - (COMPONENTS OTHER THAN COMPLETE ENGINES OR APUs)</text:p>
          </table:table-cell>
          <table:table-cell office:value-type="string" table:style-name="ce7">
            <text:p>C13 - Impianto di Indicazione - Registrazione - (Indicating - recording system)</text:p>
          </table:table-cell>
          <table:table-cell office:value-type="string" table:number-columns-spanned="1" table:number-rows-spanned="6" table:style-name="ce14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10" table:style-name="ce15">
            <text:p>N.A.</text:p>
          </table:table-cell>
          <table:table-cell office:value-type="string" table:number-columns-spanned="1" table:number-rows-spanned="10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4 - Carrello di atterraggio - (Landing Gear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3 - Comunicazione e Navigazione - (Comms and Nav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6 - Equipaggiamenti - (Equipment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9" table:style-name="ce13">
            <text:p>IT.145.0374 (rev.5)</text:p>
          </table:table-cell>
          <table:table-cell office:value-type="string" table:number-columns-spanned="1" table:number-rows-spanned="9" table:style-name="ce13">
            <text:p>HELI World S.c.a.r.l.</text:p>
            <text:p>Sede Legale (Legal Address)</text:p>
            <text:p>Via Aldo Moro, 233 - 03100 Frosinone (FR)</text:p>
          </table:table-cell>
          <table:table-cell office:value-type="string" table:number-columns-spanned="1" table:number-rows-spanned="6" table:style-name="ce14">
            <text:p>AEROMOBILI - (AIRCRAFT)</text:p>
          </table:table-cell>
          <table:table-cell office:value-type="string" table:number-columns-spanned="1" table:number-rows-spanned="6" table:style-name="ce14">
            <text:p>A3 - Elicotteri - (Helicopters)</text:p>
          </table:table-cell>
          <table:table-cell office:value-type="string" table:style-name="ce7">
            <text:p>AgustaWestland A109E</text:p>
          </table:table-cell>
          <table:table-cell office:value-type="string" table:number-columns-spanned="1" table:number-rows-spanned="6" table:style-name="ce14">
            <text:p>Si</text:p>
          </table:table-cell>
          <table:table-cell office:value-type="string" table:number-columns-spanned="1" table:number-rows-spanned="6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109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A 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206 / Bell 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12 / Agusta AB412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3" table:style-name="ce12">
            <text:p>N.A.</text:p>
          </table:table-cell>
          <table:table-cell office:value-type="string" table:number-columns-spanned="1" table:number-rows-spanned="3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2" table:style-name="ce12">
            <text:p>PROCESSI SPECIALI - (SPECIALIZED SERVICES)</text:p>
          </table:table-cell>
          <table:table-cell office:value-type="string" table:number-columns-spanned="1" table:number-rows-spanned="2" table:style-name="ce12">
            <text:p>D1 - Controlli Non Distruttivi (Non Destructive Testing)</text:p>
          </table:table-cell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9" table:style-name="ce13">
            <text:p>IT.145.0377 (rev.4)</text:p>
          </table:table-cell>
          <table:table-cell office:value-type="string" table:number-columns-spanned="1" table:number-rows-spanned="9" table:style-name="ce13">
            <text:p>Hoverfly divisione Sam S.r.l.</text:p>
            <text:p/>
            <text:p>Via Olmo, 28 - 84092 Bellizzi (SA)</text:p>
          </table:table-cell>
          <table:table-cell office:value-type="string" table:number-columns-spanned="1" table:number-rows-spanned="8" table:style-name="ce14">
            <text:p>AEROMOBILI - (AIRCRAFT)</text:p>
          </table:table-cell>
          <table:table-cell office:value-type="string" table:number-columns-spanned="1" table:number-rows-spanned="8" table:style-name="ce14">
            <text:p>A3 - Elicotteri - (Helicopters)</text:p>
          </table:table-cell>
          <table:table-cell office:value-type="string" table:style-name="ce7">
            <text:p>AgustaWestland A109E</text:p>
          </table:table-cell>
          <table:table-cell office:value-type="string" table:number-columns-spanned="1" table:number-rows-spanned="8" table:style-name="ce14">
            <text:p>Si</text:p>
          </table:table-cell>
          <table:table-cell office:value-type="string" table:number-columns-spanned="1" table:number-rows-spanned="8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109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09S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2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6" table:style-name="ce13">
            <text:p>IT.145.0379 (rev.5)</text:p>
          </table:table-cell>
          <table:table-cell office:value-type="string" table:number-columns-spanned="1" table:number-rows-spanned="6" table:style-name="ce13">
            <text:p>Elicompany S.r.l.</text:p>
            <text:p/>
            <text:p>Via dei Grilli, 5/A - 41012 Carpi (MO)</text:p>
          </table:table-cell>
          <table:table-cell office:value-type="string" table:number-columns-spanned="1" table:number-rows-spanned="6" table:style-name="ce15">
            <text:p>AEROMOBILI - (AIRCRAFT)</text:p>
          </table:table-cell>
          <table:table-cell office:value-type="string" table:number-columns-spanned="1" table:number-rows-spanned="6" table:style-name="ce15">
            <text:p>A3 - Elicotteri - (Helicopters)</text:p>
          </table:table-cell>
          <table:table-cell office:value-type="string" table:style-name="ce7">
            <text:p>BELL HELICOPTER CANADA B505</text:p>
          </table:table-cell>
          <table:table-cell office:value-type="string" table:number-columns-spanned="1" table:number-rows-spanned="4" table:style-name="ce14">
            <text:p>Si</text:p>
          </table:table-cell>
          <table:table-cell office:value-type="string" table:number-columns-spanned="1" table:number-rows-spanned="6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206 / Bell 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07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27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table-cell office:value-type="string" table:number-columns-spanned="1" table:number-rows-spanned="2" table:style-name="ce12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380 (rev.3)</text:p>
          </table:table-cell>
          <table:table-cell office:value-type="string" table:number-columns-spanned="1" table:number-rows-spanned="3" table:style-name="ce13">
            <text:p>Romavia S.r.l.</text:p>
            <text:p>Sede Legale (Legal Address)</text:p>
            <text:p>Via Alfredo Catalani, 39 - 00199 Roma (RM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number-columns-spanned="1" table:number-rows-spanned="2" table:style-name="ce14">
            <text:p>A1 - Velivoli oltre 5700 kg - (Aeroplanes above 5700 kg)</text:p>
          </table:table-cell>
          <table:table-cell office:value-type="string" table:style-name="ce7">
            <text:p>Cessna 560XL/XLS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50/560</text:p>
          </table:table-cell>
          <table:table-cell office:value-type="string" table:number-columns-spanned="1" table:number-rows-spanned="2" table:style-name="ce12">
            <text:p>Si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Cessna 500/ 501/551</text:p>
          </table:table-cell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383 (rev.7)</text:p>
          </table:table-cell>
          <table:table-cell office:value-type="string" table:number-columns-spanned="1" table:number-rows-spanned="2" table:style-name="ce13">
            <text:p>SKY SERVICES S.p.A.</text:p>
            <text:p/>
            <text:p>Via Guantai Nuovi, 16 - 80133 Napoli (NA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number-columns-spanned="1" table:number-rows-spanned="2" table:style-name="ce15">
            <text:p>A2 - Aeroplani A2 di massa uguale o inferiore a 5 700 kg - (A2 Aeroplanes 5 700 kg and below)</text:p>
          </table:table-cell>
          <table:table-cell office:value-type="string" table:style-name="ce7">
            <text:p>Group 3: Piston Eng. Aeroplanes as detailed in MOE 1.9</text:p>
          </table:table-cell>
          <table:table-cell office:value-type="string" table:number-columns-spanned="1" table:number-rows-spanned="2" table:style-name="ce15">
            <text:p>Si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510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384 (rev.2)</text:p>
          </table:table-cell>
          <table:table-cell office:value-type="string" table:number-columns-spanned="1" table:number-rows-spanned="3" table:style-name="ce13">
            <text:p>Leonardo SpA Aeronautics Division-Aerostructures Business Unit</text:p>
            <text:p/>
            <text:p>Piazza Monte Grappa, 4 - 00195 Roma (RM)</text:p>
          </table:table-cell>
          <table:table-cell office:value-type="string" table:number-columns-spanned="1" table:number-rows-spanned="3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20 - Strutturali - (Structural)</text:p>
          </table:table-cell>
          <table:table-cell office:value-type="string" table:number-columns-spanned="1" table:number-rows-spanned="3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3" table:style-name="ce15">
            <text:p>N.A.</text:p>
          </table:table-cell>
          <table:table-cell office:value-type="string" table:number-columns-spanned="1" table:number-rows-spanned="3" table:style-name="ce15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4 - Porte - Portelli - (Doors - Hatche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8 - Comandi di volo - (Flight Control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385 (rev.4)</text:p>
          </table:table-cell>
          <table:table-cell office:value-type="string" table:style-name="ce8">
            <text:p>Testori Aero Supply S.r.l.</text:p>
            <text:p>Sede Legale (Legal Address)</text:p>
            <text:p>Via Don G. Brambilla, 19 - 23844 Sirone (LC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3" table:style-name="ce13">
            <text:p>IT.145.0387 (rev.5)</text:p>
          </table:table-cell>
          <table:table-cell office:value-type="string" table:number-columns-spanned="1" table:number-rows-spanned="3" table:style-name="ce13">
            <text:p>RR Aviation S.r.l.</text:p>
            <text:p/>
            <text:p>Strada Tezzon, 30 - 30021 Caorle (VE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Aeroplani a pistoni di massa uguale o inferiore a 2730 kg (Piston engine aeroplanes up to 2730 kg MTOM)</text:p>
          </table:table-cell>
          <table:table-cell office:value-type="string" table:number-columns-spanned="1" table:number-rows-spanned="3" table:style-name="ce15">
            <text:p>Si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number-columns-spanned="1" table:number-rows-spanned="2" table:style-name="ce12">
            <text:p>A4 - Aeromobile A4 diverso da A1, A2 e A3 - (A4 Aircraft other than A1, A2 and A3)</text:p>
          </table:table-cell>
          <table:table-cell office:value-type="string" table:style-name="ce6">
            <text:p>Alianti come da Capability List nel Manuale Approvato (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covered-table-cell/>
          <table:covered-table-cell/>
          <table:table-cell office:value-type="string" table:style-name="ce6">
            <text:p>Motoalianti come da Capability List nel Manuale Approvato (Powered Sailplanes as per Approved Manual Capability Lis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389 (rev.1)</text:p>
          </table:table-cell>
          <table:table-cell office:value-type="string" table:number-columns-spanned="1" table:number-rows-spanned="4" table:style-name="ce13">
            <text:p>Corpo Nazionale dei Vigili del Fuoco</text:p>
            <text:p>Ufficio Coordinamento Servizio Aereo</text:p>
            <text:p>Via Cavour, 5 - 00184 Roma (RM)</text:p>
          </table:table-cell>
          <table:table-cell office:value-type="string" table:number-columns-spanned="1" table:number-rows-spanned="3" table:style-name="ce14">
            <text:p>AEROMOBILI - (AIRCRAFT)</text:p>
          </table:table-cell>
          <table:table-cell office:value-type="string" table:number-columns-spanned="1" table:number-rows-spanned="3" table:style-name="ce14">
            <text:p>A3 - Elicotteri - (Helicopters)</text:p>
          </table:table-cell>
          <table:table-cell office:value-type="string" table:style-name="ce7">
            <text:p>Agusta AB139 / AW139</text:p>
          </table:table-cell>
          <table:table-cell office:value-type="string" table:number-columns-spanned="1" table:number-rows-spanned="3" table:style-name="ce14">
            <text:p>No</text:p>
          </table:table-cell>
          <table:table-cell office:value-type="string" table:number-columns-spanned="1" table:number-rows-spanned="3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 41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rickson S-64</text:p>
          </table:table-cell>
          <table:covered-table-cell/>
          <table:covered-table-cell/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table-cell office:value-type="string" table:style-name="ce6">
            <text:p>N.A.</text:p>
          </table:table-cell>
          <table:table-cell office:value-type="string" table:style-name="ce6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5" table:style-name="ce13">
            <text:p>IT.145.0390 (rev.2)</text:p>
          </table:table-cell>
          <table:table-cell office:value-type="string" table:number-columns-spanned="1" table:number-rows-spanned="5" table:style-name="ce13">
            <text:p>Bytest S.r.l.</text:p>
            <text:p>Sede Legale (Legal Address)</text:p>
            <text:p>Via Brandizzo, 123 - 10088 Volpiano (TO)</text:p>
          </table:table-cell>
          <table:table-cell office:value-type="string" table:number-columns-spanned="1" table:number-rows-spanned="5" table:style-name="ce15">
            <text:p>PROCESSI SPECIALI - (SPECIALIZED SERVICES)</text:p>
          </table:table-cell>
          <table:table-cell office:value-type="string" table:number-columns-spanned="1" table:number-rows-spanned="5" table:style-name="ce15">
            <text:p>D1 - Controlli Non Distruttivi (Non Destructive Testing)</text:p>
          </table:table-cell>
          <table:table-cell office:value-type="string" table:style-name="ce7">
            <text:p>Eddy Current Inspection (ET)</text:p>
          </table:table-cell>
          <table:table-cell office:value-type="string" table:number-columns-spanned="1" table:number-rows-spanned="5" table:style-name="ce15">
            <text:p>N.A.</text:p>
          </table:table-cell>
          <table:table-cell office:value-type="string" table:number-columns-spanned="1" table:number-rows-spanned="5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adiographic Inspection (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1" table:style-name="ce13">
            <text:p>IT.145.0391 (rev.4)</text:p>
          </table:table-cell>
          <table:table-cell office:value-type="string" table:number-columns-spanned="1" table:number-rows-spanned="31" table:style-name="ce13">
            <text:p>NAYAK AIRCRAFT SERVICES ITALY S.r.l.</text:p>
            <text:p>Sede Legale (Legal Address)</text:p>
            <text:p>Via Francesco de Pinedo snc, Edificio 33A - 00054 Fiumicino (RM)</text:p>
          </table:table-cell>
          <table:table-cell office:value-type="string" table:number-columns-spanned="1" table:number-rows-spanned="27" table:style-name="ce14">
            <text:p>AEROMOBILI - (AIRCRAFT)</text:p>
          </table:table-cell>
          <table:table-cell office:value-type="string" table:number-columns-spanned="1" table:number-rows-spanned="27" table:style-name="ce14">
            <text:p>A1 - Velivoli oltre 5700 kg - (Aeroplanes above 5700 kg)</text:p>
          </table:table-cell>
          <table:table-cell office:value-type="string" table:style-name="ce7">
            <text:p>Boeing 737-600/700/800/900</text:p>
          </table:table-cell>
          <table:table-cell office:value-type="string" table:number-columns-spanned="1" table:number-rows-spanned="27" table:style-name="ce14">
            <text:p>No</text:p>
          </table:table-cell>
          <table:table-cell office:value-type="string" table:number-columns-spanned="1" table:number-rows-spanned="27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47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47-8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5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/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7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CL-600-2B19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ombardier CL-600-2C10/-2D15/-2D24/-2E2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MB-135/14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7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DHC-8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18/A319/A320/A3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19/A320/A3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7/8/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5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00-6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4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200/3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72-100/2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5" table:style-name="ce13">
            <text:p>IT.145.0392 (rev.0)</text:p>
          </table:table-cell>
          <table:table-cell office:value-type="string" table:number-columns-spanned="1" table:number-rows-spanned="5" table:style-name="ce13">
            <text:p>P.R. Trading S.r.l.</text:p>
            <text:p>Sede Legale (legal Address)</text:p>
            <text:p>Località Calabricito, snc - 80011 Acerra (NA)</text:p>
          </table:table-cell>
          <table:table-cell office:value-type="string" table:number-columns-spanned="1" table:number-rows-spanned="5" table:style-name="ce15">
            <text:p>PROCESSI SPECIALI - (SPECIALIZED SERVICES)</text:p>
          </table:table-cell>
          <table:table-cell office:value-type="string" table:number-columns-spanned="1" table:number-rows-spanned="5" table:style-name="ce15">
            <text:p>D1 - Controlli Non Distruttivi (Non Destructive Testing)</text:p>
          </table:table-cell>
          <table:table-cell office:value-type="string" table:style-name="ce7">
            <text:p>Eddy Current Inspection (ET)</text:p>
          </table:table-cell>
          <table:table-cell office:value-type="string" table:number-columns-spanned="1" table:number-rows-spanned="5" table:style-name="ce15">
            <text:p>N.A.</text:p>
          </table:table-cell>
          <table:table-cell office:value-type="string" table:number-columns-spanned="1" table:number-rows-spanned="5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hermography Inspection (IR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394 (rev.2)</text:p>
          </table:table-cell>
          <table:table-cell office:value-type="string" table:number-columns-spanned="1" table:number-rows-spanned="2" table:style-name="ce13">
            <text:p>Aero Sekur S.p.A.</text:p>
            <text:p>Sede Legale (Legal Address)</text:p>
            <text:p>Via delle Valli , 46 - 04011 Aprilia (LT)</text:p>
          </table:table-cell>
          <table:table-cell office:value-type="string" table:number-columns-spanned="1" table:number-rows-spanned="2" table:style-name="ce15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number-columns-spanned="1" table:number-rows-spanned="2" table:style-name="ce15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2" table:style-name="ce15">
            <text:p>N.A.</text:p>
          </table:table-cell>
          <table:table-cell office:value-type="string" table:number-columns-spanned="1" table:number-rows-spanned="2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9" table:style-name="ce13">
            <text:p>IT.145.0395 (rev.3)</text:p>
          </table:table-cell>
          <table:table-cell office:value-type="string" table:number-columns-spanned="1" table:number-rows-spanned="9" table:style-name="ce13">
            <text:p>Quick Turn Engine Center Europe S.r.l.</text:p>
            <text:p>Sede Legale (Legal Address)</text:p>
            <text:p>Via di valle Lupara , 10 - 00148 Roma (RM)</text:p>
          </table:table-cell>
          <table:table-cell office:value-type="string" table:number-columns-spanned="1" table:number-rows-spanned="3" table:style-name="ce14">
            <text:p>MOTORI - (ENGINES)</text:p>
          </table:table-cell>
          <table:table-cell office:value-type="string" table:number-columns-spanned="1" table:number-rows-spanned="3" table:style-name="ce14">
            <text:p>B1 - Turbina - (Turbine)</text:p>
          </table:table-cell>
          <table:table-cell office:value-type="string" table:style-name="ce7">
            <text:p>CFM Int S.A. - CFM56 Series</text:p>
          </table:table-cell>
          <table:table-cell office:value-type="string" table:number-columns-spanned="1" table:number-rows-spanned="9" table:style-name="ce15">
            <text:p>N.A.</text:p>
          </table:table-cell>
          <table:table-cell office:value-type="string" table:number-columns-spanned="1" table:number-rows-spanned="9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eneral Electric Company - CF6-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eneral Electric Company - CF6-80C2</text:p>
          </table:table-cell>
          <table:covered-table-cell/>
          <table:covered-table-cell/>
          <table:table-cell table:number-columns-repeated="16377"/>
        </table:table-row>
        <table:table-row table:style-name="ro8">
          <table:covered-table-cell/>
          <table:covered-table-cell/>
          <table:table-cell office:value-type="string" table:number-columns-spanned="1" table:number-rows-spanned="2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8 - Impianto protezione ghiaccio/pioggia/fuoco - (Protection ice/rain/fire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7 - Motore - APU - (Engine - APU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2" table:style-name="ce13">
            <text:p>IT.145.0396 (rev.6)</text:p>
          </table:table-cell>
          <table:table-cell office:value-type="string" table:number-columns-spanned="1" table:number-rows-spanned="12" table:style-name="ce13">
            <text:p>AVIONORD S.r.l.</text:p>
            <text:p/>
            <text:p>V.le dell'Aviazione, 65 - 20100 Milano (MI)</text:p>
          </table:table-cell>
          <table:table-cell office:value-type="string" table:number-columns-spanned="1" table:number-rows-spanned="6" table:style-name="ce14">
            <text:p>AEROMOBILI - (AIRCRAFT)</text:p>
          </table:table-cell>
          <table:table-cell office:value-type="string" table:number-columns-spanned="1" table:number-rows-spanned="5" table:style-name="ce14">
            <text:p>A1 - Velivoli oltre 5700 kg - (Aeroplanes above 5700 kg)</text:p>
          </table:table-cell>
          <table:table-cell office:value-type="string" table:style-name="ce7">
            <text:p>Bombardier BD-100-1A10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6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700 Series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Bombardier CL-600-2B16 (variant CL 604)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earjet Model 4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CL-600-2B19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Cessna 525/525A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2" table:style-name="ce11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number-columns-spanned="1" table:number-rows-spanned="2" table:style-name="ce11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6" table:style-name="ce12">
            <text:p>N.A.</text:p>
          </table:table-cell>
          <table:table-cell office:value-type="string" table:number-columns-spanned="1" table:number-rows-spanned="6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9" table:style-name="ce13">
            <text:p>IT.145.0399 (rev.5)</text:p>
          </table:table-cell>
          <table:table-cell office:value-type="string" table:number-columns-spanned="1" table:number-rows-spanned="19" table:style-name="ce13">
            <text:p>Flash Line Maintenance S.r.l.</text:p>
            <text:p>Sede Legale (Legal Address)</text:p>
            <text:p>Passo Buole, 97/B-C - 00054 Fiumicino (RM)</text:p>
          </table:table-cell>
          <table:table-cell office:value-type="string" table:number-columns-spanned="1" table:number-rows-spanned="19" table:style-name="ce15">
            <text:p>AEROMOBILI - (AIRCRAFT)</text:p>
          </table:table-cell>
          <table:table-cell office:value-type="string" table:number-columns-spanned="1" table:number-rows-spanned="19" table:style-name="ce15">
            <text:p>A1 - Velivoli oltre 5700 kg - (Aeroplanes above 5700 kg)</text:p>
          </table:table-cell>
          <table:table-cell office:value-type="string" table:style-name="ce7">
            <text:p>Airbus A318/A319/A320/A321</text:p>
          </table:table-cell>
          <table:table-cell office:value-type="string" table:number-columns-spanned="1" table:number-rows-spanned="19" table:style-name="ce15">
            <text:p>No</text:p>
          </table:table-cell>
          <table:table-cell office:value-type="string" table:number-columns-spanned="1" table:number-rows-spanned="19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200/3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72-100/2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7/8/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47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5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/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7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BD-50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MB-135/14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7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D 717-200</text:p>
          </table:table-cell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13" table:style-name="ce13">
            <text:p>IT.145.0400 (rev.2)</text:p>
          </table:table-cell>
          <table:table-cell office:value-type="string" table:number-columns-spanned="1" table:number-rows-spanned="13" table:style-name="ce13">
            <text:p>ELIFRIULIA S.p.A.</text:p>
            <text:p/>
            <text:p>Piazzetta Luigi Coloatto, 1 - 34077 Ronchi dei Legionari (GO)</text:p>
          </table:table-cell>
          <table:table-cell office:value-type="string" table:number-columns-spanned="1" table:number-rows-spanned="10" table:style-name="ce14">
            <text:p>AEROMOBILI - (AIRCRAFT)</text:p>
          </table:table-cell>
          <table:table-cell office:value-type="string" table:number-columns-spanned="1" table:number-rows-spanned="2" table:style-name="ce14">
            <text:p>A2 - Aeroplani A2 di massa uguale o inferiore a 5 700 kg - (A2 Aeroplanes 5 700 kg and below)</text:p>
          </table:table-cell>
          <table:table-cell office:value-type="string" table:style-name="ce7">
            <text:p>Cessna/Reims-Cessna 152/F152 Series</text:p>
          </table:table-cell>
          <table:table-cell office:value-type="string" table:number-columns-spanned="1" table:number-rows-spanned="7" table:style-name="ce14">
            <text:p>Si</text:p>
          </table:table-cell>
          <table:table-cell office:value-type="string" table:number-columns-spanned="1" table:number-rows-spanned="10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essna 172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number-columns-spanned="1" table:number-rows-spanned="8" table:style-name="ce11">
            <text:p>A3 - Elicotteri - (Helicopters)</text:p>
          </table:table-cell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C2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66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3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0 - Rotore Elicottero - (Helicopter's Rotors)</text:p>
          </table:table-cell>
          <table:table-cell office:value-type="string" table:number-columns-spanned="1" table:number-rows-spanned="3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3" table:style-name="ce12">
            <text:p>N.A.</text:p>
          </table:table-cell>
          <table:table-cell office:value-type="string" table:number-columns-spanned="1" table:number-rows-spanned="3" table:style-name="ce12">
            <text:p>N.A.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11 - Trasmissione Elicottero - (Helicopter's Tran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table-cell office:value-type="string" table:number-columns-spanned="1" table:number-rows-spanned="14" table:style-name="ce13">
            <text:p>IT.145.0402 (rev.1)</text:p>
          </table:table-cell>
          <table:table-cell office:value-type="string" table:number-columns-spanned="1" table:number-rows-spanned="14" table:style-name="ce13">
            <text:p>Costruzioni Aeronautiche TECNAM S.p.A</text:p>
            <text:p>Sede Legale (Legal Address)</text:p>
            <text:p>Via Salvo D'Acquisto, 62 - 80042 Boscotrecase (NA)</text:p>
          </table:table-cell>
          <table:table-cell office:value-type="string" table:number-columns-spanned="1" table:number-rows-spanned="10" table:style-name="ce14">
            <text:p>AEROMOBILI - (AIRCRAFT)</text:p>
          </table:table-cell>
          <table:table-cell office:value-type="string" table:number-columns-spanned="1" table:number-rows-spanned="10" table:style-name="ce14">
            <text:p>A2 - Aeroplani A2 di massa uguale o inferiore a 5 700 kg - (A2 Aeroplanes 5 700 kg and below)</text:p>
          </table:table-cell>
          <table:table-cell office:value-type="string" table:style-name="ce7">
            <text:p>Partenavia P.68R including privileges as per 145.A.75(f)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No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Partenavia P.68R</text:p>
          </table:table-cell>
          <table:table-cell office:value-type="string" table:number-columns-spanned="1" table:number-rows-spanned="9" table:style-name="ce11">
            <text:p>Si</text:p>
          </table:table-cell>
          <table:table-cell office:value-type="string" table:number-columns-spanned="1" table:number-rows-spanned="9" table:style-name="ce11">
            <text:p>Si</text:p>
          </table:table-cell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Partenavia P.64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Partenavia P.66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cnam P2006T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cnam P2008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12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cnam P2010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cnam P92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6">
            <text:p>Tecnam P2002 including privileges as per 145.A.75(f)</text:p>
          </table:table-cell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table-cell office:value-type="string" table:number-columns-spanned="1" table:number-rows-spanned="4" table:style-name="ce12">
            <text:p>COMPONENTI DIVERSI DA MOTORI COMPLETI O APU - (COMPONENTS OTHER THAN COMPLETE ENGINES OR APUs)</text:p>
          </table:table-cell>
          <table:table-cell office:value-type="string" table:style-name="ce6">
            <text:p>C14 - Carrello di atterraggio - (Landing Gear)</text:p>
          </table:table-cell>
          <table:table-cell office:value-type="string" table:number-columns-spanned="1" table:number-rows-spanned="4" table:style-name="ce12">
            <text:p>Secondo Capability List riportata nel Manuale Approvato (As per Capability List detailed in Approved Manual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20 - Strutturali - (Structura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office:value-type="string" table:style-name="ce6">
            <text:p>C5 - Impianto Elettrico e Luci - (Electrical Power &amp; Lights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C9 - Impianto Carburante - (Fuel)</text:p>
          </table:table-cell>
          <table:covered-table-cell/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7" table:style-name="ce13">
            <text:p>IT.145.0403 (rev.7)</text:p>
          </table:table-cell>
          <table:table-cell office:value-type="string" table:number-columns-spanned="1" table:number-rows-spanned="7" table:style-name="ce13">
            <text:p>SOUTHERN AEROTECH S.R.L</text:p>
            <text:p>Sede Legale (Legal Address)</text:p>
            <text:p>via Minzoni, 36 - 87100 Cosenza (CS)</text:p>
          </table:table-cell>
          <table:table-cell office:value-type="string" table:number-columns-spanned="1" table:number-rows-spanned="7" table:style-name="ce15">
            <text:p>AEROMOBILI - (AIRCRAFT)</text:p>
          </table:table-cell>
          <table:table-cell office:value-type="string" table:number-columns-spanned="1" table:number-rows-spanned="7" table:style-name="ce15">
            <text:p>A1 - Velivoli oltre 5700 kg - (Aeroplanes above 5700 kg)</text:p>
          </table:table-cell>
          <table:table-cell office:value-type="string" table:style-name="ce7">
            <text:p>Airbus A318/A319/A320/A321</text:p>
          </table:table-cell>
          <table:table-cell office:value-type="string" table:number-columns-spanned="1" table:number-rows-spanned="7" table:style-name="ce15">
            <text:p>No</text:p>
          </table:table-cell>
          <table:table-cell office:value-type="string" table:number-columns-spanned="1" table:number-rows-spanned="7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irbus A319/A320/A321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7/8/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15" table:style-name="ce13">
            <text:p>IT.145.0405 (rev.12)</text:p>
          </table:table-cell>
          <table:table-cell office:value-type="string" table:number-columns-spanned="1" table:number-rows-spanned="15" table:style-name="ce13">
            <text:p>Albatechnics srl</text:p>
            <text:p>Sede Legale (Legal Address)</text:p>
            <text:p>Via Largo Saccon, 25 - 30023 Concordia Sagittaria (VE)</text:p>
          </table:table-cell>
          <table:table-cell office:value-type="string" table:number-columns-spanned="1" table:number-rows-spanned="11" table:style-name="ce14">
            <text:p>AEROMOBILI - (AIRCRAFT)</text:p>
          </table:table-cell>
          <table:table-cell office:value-type="string" table:number-columns-spanned="1" table:number-rows-spanned="11" table:style-name="ce14">
            <text:p>A1 - Velivoli oltre 5700 kg - (Aeroplanes above 5700 kg)</text:p>
          </table:table-cell>
          <table:table-cell office:value-type="string" table:style-name="ce7">
            <text:p>Airbus A318/A319/A320/A321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11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TR 42-400/500/72-212A</text:p>
          </table:table-cell>
          <table:table-cell office:value-type="string" table:number-columns-spanned="1" table:number-rows-spanned="2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8, -9, -8200 "MAX"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300/400/500</text:p>
          </table:table-cell>
          <table:table-cell office:value-type="string" table:number-columns-spanned="1" table:number-rows-spanned="2" table:style-name="ce11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67-200/300</text:p>
          </table:table-cell>
          <table:table-cell office:value-type="string" table:number-columns-spanned="1" table:number-rows-spanned="6" table:style-name="ce11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77-200/3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87-8/9/1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mbardier DHC-8-40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7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mbraer ERJ-190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number-columns-spanned="1" table:number-rows-spanned="4" table:style-name="ce12">
            <text:p>PROCESSI SPECIALI - (SPECIALIZED SERVICES)</text:p>
          </table:table-cell>
          <table:table-cell office:value-type="string" table:number-columns-spanned="1" table:number-rows-spanned="4" table:style-name="ce12">
            <text:p>D1 - Controlli Non Distruttivi (Non Destructive Testing)</text:p>
          </table:table-cell>
          <table:table-cell office:value-type="string" table:style-name="ce6">
            <text:p>Eddy Current Inspection (ET)</text:p>
          </table:table-cell>
          <table:table-cell office:value-type="string" table:number-columns-spanned="1" table:number-rows-spanned="4" table:style-name="ce12">
            <text:p>N.A.</text:p>
          </table:table-cell>
          <table:table-cell office:value-type="string" table:number-columns-spanned="1" table:number-rows-spanned="4" table:style-name="ce12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406 (rev.4)</text:p>
          </table:table-cell>
          <table:table-cell office:value-type="string" table:number-columns-spanned="1" table:number-rows-spanned="3" table:style-name="ce13">
            <text:p>ELIFLY INTERNATIONAL S.r.l.</text:p>
            <text:p/>
            <text:p>Via Casa Bianca, 2 - 25040 Esine (BS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number-columns-spanned="1" table:number-rows-spanned="3" table:style-name="ce15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number-columns-spanned="1" table:number-rows-spanned="3" table:style-name="ce15">
            <text:p>Si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5B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SA 316 B/SA 316 C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407 (rev.0)</text:p>
          </table:table-cell>
          <table:table-cell office:value-type="string" table:style-name="ce8">
            <text:p>International Aerospace Technical Services Group S.r.l</text:p>
            <text:p/>
            <text:p>Via Pio X , 58 - 84043 Agropoli (SA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20 - Strutturali - (Structural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2" table:style-name="ce13">
            <text:p>IT.145.0409 (rev.0)</text:p>
          </table:table-cell>
          <table:table-cell office:value-type="string" table:number-columns-spanned="1" table:number-rows-spanned="2" table:style-name="ce13">
            <text:p>GE AVIO S.R.L. - Stabilimento di Brindisi</text:p>
            <text:p>Sede Legale (Legal Address)</text:p>
            <text:p>Via I Maggio, 99 - 10040 Rivalta di Torino (TO)</text:p>
          </table:table-cell>
          <table:table-cell office:value-type="string" table:style-name="ce7">
            <text:p>MOTORI - (ENGINES)</text:p>
          </table:table-cell>
          <table:table-cell office:value-type="string" table:style-name="ce7">
            <text:p>B1 - Turbina - (Turbine)</text:p>
          </table:table-cell>
          <table:table-cell office:value-type="string" table:style-name="ce7">
            <text:p>Rolls Royce Co - AE 2100</text:p>
          </table:table-cell>
          <table:table-cell office:value-type="string" table:number-columns-spanned="1" table:number-rows-spanned="2" table:style-name="ce15">
            <text:p>N.A.</text:p>
          </table:table-cell>
          <table:table-cell office:value-type="string" table:number-columns-spanned="1" table:number-rows-spanned="2" table:style-name="ce15">
            <text:p>N.A.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7 - Motore - APU - (Engine - APU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410 (rev.2)</text:p>
          </table:table-cell>
          <table:table-cell office:value-type="string" table:number-columns-spanned="1" table:number-rows-spanned="4" table:style-name="ce13">
            <text:p>ESPERIA Aviation Services S.p.A.</text:p>
            <text:p/>
            <text:p>Via Salaria, 825 - 00138 Roma (RM)</text:p>
          </table:table-cell>
          <table:table-cell office:value-type="string" table:number-columns-spanned="1" table:number-rows-spanned="4" table:style-name="ce15">
            <text:p>AEROMOBILI - (AIRCRAFT)</text:p>
          </table:table-cell>
          <table:table-cell office:value-type="string" table:number-columns-spanned="1" table:number-rows-spanned="4" table:style-name="ce15">
            <text:p>A3 - Elicotteri - (Helicopters)</text:p>
          </table:table-cell>
          <table:table-cell office:value-type="string" table:style-name="ce7">
            <text:p>AgustaWestland A109E</text:p>
          </table:table-cell>
          <table:table-cell office:value-type="string" table:number-columns-spanned="1" table:number-rows-spanned="4" table:style-name="ce15">
            <text:p>Si</text:p>
          </table:table-cell>
          <table:table-cell office:value-type="string" table:number-columns-spanned="1" table:number-rows-spanned="4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109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09S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7" table:style-name="ce13">
            <text:p>IT.145.0411 (rev.3)</text:p>
          </table:table-cell>
          <table:table-cell office:value-type="string" table:number-columns-spanned="1" table:number-rows-spanned="7" table:style-name="ce13">
            <text:p>ELITALIANA S.r.l</text:p>
            <text:p>Sede Legale (Legal Address)</text:p>
            <text:p>Via A. Ciamarra, 222 - 00173 Roma (RM)</text:p>
          </table:table-cell>
          <table:table-cell office:value-type="string" table:number-columns-spanned="1" table:number-rows-spanned="5" table:style-name="ce14">
            <text:p>AEROMOBILI - (AIRCRAFT)</text:p>
          </table:table-cell>
          <table:table-cell office:value-type="string" table:number-columns-spanned="1" table:number-rows-spanned="5" table:style-name="ce14">
            <text:p>A3 - Elicotteri - (Helicopters)</text:p>
          </table:table-cell>
          <table:table-cell office:value-type="string" table:style-name="ce7">
            <text:p>AgustaWestland AW169</text:p>
          </table:table-cell>
          <table:table-cell office:value-type="string" table:number-columns-spanned="1" table:number-rows-spanned="5" table:style-name="ce14">
            <text:p>Si</text:p>
          </table:table-cell>
          <table:table-cell office:value-type="string" table:number-columns-spanned="1" table:number-rows-spanned="5" table:style-name="ce14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09 Serie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139 / AW139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B206 / Bell 206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ell 412 / Agusta AB412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table-cell office:value-type="string" table:style-name="ce6">
            <text:p>MOTORI - (ENGINES)</text:p>
          </table:table-cell>
          <table:table-cell office:value-type="string" table:style-name="ce6">
            <text:p>B1 - Turbina - (Turbine)</text:p>
          </table:table-cell>
          <table:table-cell office:value-type="string" table:style-name="ce6">
            <text:p>Rolls Royce Co - 250-C20</text:p>
          </table:table-cell>
          <table:table-cell office:value-type="string" table:number-columns-spanned="1" table:number-rows-spanned="2" table:style-name="ce12">
            <text:p>N.A.</text:p>
          </table:table-cell>
          <table:table-cell office:value-type="string" table:number-columns-spanned="1" table:number-rows-spanned="2" table:style-name="ce12">
            <text:p>N.A.</text:p>
          </table:table-cell>
          <table:table-cell table:number-columns-repeated="16377"/>
        </table:table-row>
        <table:table-row table:style-name="ro9">
          <table:covered-table-cell/>
          <table:covered-table-cell/>
          <table:table-cell office:value-type="string" table:style-name="ce6">
            <text:p>COMPONENTI DIVERSI DA MOTORI COMPLETI O APU - (COMPONENTS OTHER THAN COMPLETE ENGINES OR APUs)</text:p>
          </table:table-cell>
          <table:table-cell office:value-type="string" table:style-name="ce6">
            <text:p>C5 - Impianto Elettrico e Luci - (Electrical Power &amp; Lights)</text:p>
          </table:table-cell>
          <table:table-cell office:value-type="string" table:style-name="ce6">
            <text:p>Secondo Capability List riportata nel Manuale Approvato (As per Capability List detailed in Approved Manual)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412 (rev.0)</text:p>
          </table:table-cell>
          <table:table-cell office:value-type="string" table:style-name="ce8">
            <text:p>AEROSYSTEMS S.r.l.</text:p>
            <text:p>Sede Legale (Legal Address)</text:p>
            <text:p>Via San Gottardo, 4 - 21021 Angera (VA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1 - Impianto Cond &amp; Press - (Air Cond &amp; Press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8">
          <table:table-cell office:value-type="string" table:number-columns-spanned="1" table:number-rows-spanned="4" table:style-name="ce13">
            <text:p>IT.145.0413 (rev.2)</text:p>
          </table:table-cell>
          <table:table-cell office:value-type="string" table:number-columns-spanned="1" table:number-rows-spanned="4" table:style-name="ce13">
            <text:p>Professional Aviation Service S.r.l.</text:p>
            <text:p>Sede Legale (Legal Address)</text:p>
            <text:p>VIA SABBIONARA, 5 - 40064 Ozzano dell'Emilia (BO)</text:p>
          </table:table-cell>
          <table:table-cell office:value-type="string" table:number-columns-spanned="1" table:number-rows-spanned="4" table:style-name="ce15">
            <text:p>AEROMOBILI - (AIRCRAFT)</text:p>
          </table:table-cell>
          <table:table-cell office:value-type="string" table:number-columns-spanned="1" table:number-rows-spanned="3" table:style-name="ce14">
            <text:p>A2 - Aeroplani A2 di massa uguale o inferiore a 5 700 kg - (A2 Aeroplanes 5 700 kg and below)</text:p>
          </table:table-cell>
          <table:table-cell office:value-type="string" table:style-name="ce7">
            <text:p>Aeroplani Monomotori a Pistoni di peso inferiore a 2730 kg (Single Piston Engine Aircraft below 2730kg)</text:p>
          </table:table-cell>
          <table:table-cell office:value-type="string" table:style-name="ce7">
            <text:p>Si</text:p>
          </table:table-cell>
          <table:table-cell office:value-type="string" table:number-columns-spanned="1" table:number-rows-spanned="4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Cirrus SF50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Tecnam P2006T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table-cell office:value-type="string" table:style-name="ce6">
            <text:p>A3 - Elicotteri - (Helicopters)</text:p>
          </table:table-cell>
          <table:table-cell office:value-type="string" table:style-name="ce6">
            <text:p>Cabri G2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3" table:style-name="ce13">
            <text:p>IT.145.0416 (rev.3)</text:p>
          </table:table-cell>
          <table:table-cell office:value-type="string" table:number-columns-spanned="1" table:number-rows-spanned="3" table:style-name="ce13">
            <text:p>LEADER S.r.l.</text:p>
            <text:p/>
            <text:p>Via Napoli, 28 - 00043 Ciampino (RM)</text:p>
          </table:table-cell>
          <table:table-cell office:value-type="string" table:number-columns-spanned="1" table:number-rows-spanned="3" table:style-name="ce15">
            <text:p>AEROMOBILI - (AIRCRAFT)</text:p>
          </table:table-cell>
          <table:table-cell office:value-type="string" table:number-columns-spanned="1" table:number-rows-spanned="3" table:style-name="ce15">
            <text:p>A1 - Velivoli oltre 5700 kg - (Aeroplanes above 5700 kg)</text:p>
          </table:table-cell>
          <table:table-cell office:value-type="string" table:style-name="ce7">
            <text:p>Falcon 900EX</text:p>
          </table:table-cell>
          <table:table-cell office:value-type="string" table:style-name="ce7">
            <text:p>No</text:p>
          </table:table-cell>
          <table:table-cell office:value-type="string" table:number-columns-spanned="1" table:number-rows-spanned="3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Falcon 2000</text:p>
          </table:table-cell>
          <table:table-cell office:value-type="string" table:style-name="ce6">
            <text:p>Si</text:p>
          </table:table-cell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Gulfstream GVII</text:p>
          </table:table-cell>
          <table:table-cell office:value-type="string" table:style-name="ce6">
            <text:p>No</text:p>
          </table:table-cell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417 (rev.3)</text:p>
          </table:table-cell>
          <table:table-cell office:value-type="string" table:style-name="ce8">
            <text:p>CAEMY S.r.l.</text:p>
            <text:p>Sede Legale</text:p>
            <text:p>Contrada Galdo, Zona PIP, 9 - 85044 Lauria (PZ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3 - Elicotteri - (Helicopters)</text:p>
          </table:table-cell>
          <table:table-cell office:value-type="string" table:style-name="ce7">
            <text:p>Eurocopter AS 350</text:p>
          </table:table-cell>
          <table:table-cell office:value-type="string" table:style-name="ce7">
            <text:p>Si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6" table:style-name="ce13">
            <text:p>IT.145.0422 (rev.0)</text:p>
          </table:table-cell>
          <table:table-cell office:value-type="string" table:number-columns-spanned="1" table:number-rows-spanned="6" table:style-name="ce13">
            <text:p>GMG AVIATION SRL</text:p>
            <text:p/>
            <text:p>Via Carlo D'Angiò, 23 - 67100 L'Aquila (AQ)</text:p>
          </table:table-cell>
          <table:table-cell office:value-type="string" table:number-columns-spanned="1" table:number-rows-spanned="6" table:style-name="ce15">
            <text:p>AEROMOBILI - (AIRCRAFT)</text:p>
          </table:table-cell>
          <table:table-cell office:value-type="string" table:number-columns-spanned="1" table:number-rows-spanned="6" table:style-name="ce15">
            <text:p>A3 - Elicotteri - (Helicopters)</text:p>
          </table:table-cell>
          <table:table-cell office:value-type="string" table:style-name="ce7">
            <text:p>AgustaWestland A109E</text:p>
          </table:table-cell>
          <table:table-cell office:value-type="string" table:number-columns-spanned="1" table:number-rows-spanned="6" table:style-name="ce15">
            <text:p>No</text:p>
          </table:table-cell>
          <table:table-cell office:value-type="string" table:number-columns-spanned="1" table:number-rows-spanned="6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109S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Westland AW109SP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Agusta A119/ Agusta AW119MkII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Robinson R22/R44 Series</text:p>
          </table:table-cell>
          <table:covered-table-cell/>
          <table:covered-table-cell/>
          <table:table-cell table:number-columns-repeated="16377"/>
        </table:table-row>
        <table:table-row table:style-name="ro10">
          <table:table-cell office:value-type="string" table:number-columns-spanned="1" table:number-rows-spanned="2" table:style-name="ce13">
            <text:p>IT.145.0423 (rev.1)</text:p>
          </table:table-cell>
          <table:table-cell office:value-type="string" table:number-columns-spanned="1" table:number-rows-spanned="2" table:style-name="ce13">
            <text:p>Aeroitalia S.p.A.</text:p>
            <text:p/>
            <text:p>VIA ANDREA MANTEGNA, 8 - 00054 FIUMICINO (RM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number-columns-spanned="1" table:number-rows-spanned="2" table:style-name="ce15">
            <text:p>A1 - Velivoli oltre 5700 kg - (Aeroplanes above 5700 kg)</text:p>
          </table:table-cell>
          <table:table-cell office:value-type="string" table:style-name="ce7">
            <text:p>ATR 72-100/200 series</text:p>
          </table:table-cell>
          <table:table-cell office:value-type="string" table:number-columns-spanned="1" table:number-rows-spanned="2" table:style-name="ce15">
            <text:p>No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Boeing 737-600/700/800/900</text:p>
          </table:table-cell>
          <table:covered-table-cell/>
          <table:covered-table-cell/>
          <table:table-cell table:number-columns-repeated="16377"/>
        </table:table-row>
        <table:table-row table:style-name="ro6">
          <table:table-cell office:value-type="string" table:number-columns-spanned="1" table:number-rows-spanned="4" table:style-name="ce13">
            <text:p>IT.145.0424 (rev.0)</text:p>
          </table:table-cell>
          <table:table-cell office:value-type="string" table:number-columns-spanned="1" table:number-rows-spanned="4" table:style-name="ce13">
            <text:p>E.L.BA Engineering &amp; Technical Services S.r.l.</text:p>
            <text:p/>
            <text:p>Via Ludovisi, 35 - 00187 Roma (RM)</text:p>
          </table:table-cell>
          <table:table-cell office:value-type="string" table:number-columns-spanned="1" table:number-rows-spanned="4" table:style-name="ce15">
            <text:p>PROCESSI SPECIALI - (SPECIALIZED SERVICES)</text:p>
          </table:table-cell>
          <table:table-cell office:value-type="string" table:number-columns-spanned="1" table:number-rows-spanned="4" table:style-name="ce15">
            <text:p>D1 - Controlli Non Distruttivi (Non Destructive Testing)</text:p>
          </table:table-cell>
          <table:table-cell office:value-type="string" table:style-name="ce7">
            <text:p>Eddy Current Inspection (ET)</text:p>
          </table:table-cell>
          <table:table-cell office:value-type="string" table:number-columns-spanned="1" table:number-rows-spanned="4" table:style-name="ce15">
            <text:p>N.A.</text:p>
          </table:table-cell>
          <table:table-cell office:value-type="string" table:number-columns-spanned="1" table:number-rows-spanned="4" table:style-name="ce15">
            <text:p>N.A.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Liquid Penetrant Inspection (P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Magnetic Particle Inspection (MT)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Ultrasonic Inspection (UT)</text:p>
          </table:table-cell>
          <table:covered-table-cell/>
          <table:covered-table-cell/>
          <table:table-cell table:number-columns-repeated="16377"/>
        </table:table-row>
        <table:table-row table:style-name="ro13">
          <table:table-cell office:value-type="string" table:number-columns-spanned="1" table:number-rows-spanned="2" table:style-name="ce13">
            <text:p>IT.145.0425 (rev.0)</text:p>
          </table:table-cell>
          <table:table-cell office:value-type="string" table:number-columns-spanned="1" table:number-rows-spanned="2" table:style-name="ce13">
            <text:p>ELIABRUZZO S.r.l.</text:p>
            <text:p/>
            <text:p>Zona Industriale - Località Campotrino, 14 - 66010 San Martino sulla Marrucina (CH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number-columns-spanned="1" table:number-rows-spanned="2" table:style-name="ce15">
            <text:p>A3 - Elicotteri - (Helicopters)</text:p>
          </table:table-cell>
          <table:table-cell office:value-type="string" table:style-name="ce7">
            <text:p>Agusta AB206 / Bell 206</text:p>
          </table:table-cell>
          <table:table-cell office:value-type="string" table:number-columns-spanned="1" table:number-rows-spanned="2" table:style-name="ce15">
            <text:p>No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8">
          <table:table-cell office:value-type="string" table:number-columns-spanned="1" table:number-rows-spanned="2" table:style-name="ce13">
            <text:p>IT.145.0426 (rev.0)</text:p>
          </table:table-cell>
          <table:table-cell office:value-type="string" table:number-columns-spanned="1" table:number-rows-spanned="2" table:style-name="ce13">
            <text:p>Full Aviation Services S.r.l.</text:p>
            <text:p/>
            <text:p>Aviosuperficie Alvaro Leonardi - Via Gianni Caproni, 4 - 05100 Terni (TR)</text:p>
          </table:table-cell>
          <table:table-cell office:value-type="string" table:number-columns-spanned="1" table:number-rows-spanned="2" table:style-name="ce15">
            <text:p>AEROMOBILI - (AIRCRAFT)</text:p>
          </table:table-cell>
          <table:table-cell office:value-type="string" table:style-name="ce7">
            <text:p>A2 - Aeroplani A2 di massa uguale o inferiore a 5 700 kg - (A2 Aeroplanes 5 700 kg and below)</text:p>
          </table:table-cell>
          <table:table-cell office:value-type="string" table:style-name="ce7">
            <text:p>Aeroplani a pistoni di massa uguale o inferiore a 2730 kg (Piston engine aeroplanes up to 2730 kg MTOM)</text:p>
          </table:table-cell>
          <table:table-cell office:value-type="string" table:number-columns-spanned="1" table:number-rows-spanned="2" table:style-name="ce15">
            <text:p>Si</text:p>
          </table:table-cell>
          <table:table-cell office:value-type="string" table:number-columns-spanned="1" table:number-rows-spanned="2" table:style-name="ce15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4 - Aeromobile A4 diverso da A1, A2 e A3 - (A4 Aircraft other than A1, A2 and A3)</text:p>
          </table:table-cell>
          <table:table-cell office:value-type="string" table:style-name="ce6">
            <text:p>Alianti ELA1 (ELA1 Sailplanes)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428 (rev.0)</text:p>
          </table:table-cell>
          <table:table-cell office:value-type="string" table:style-name="ce8">
            <text:p>Sky Technik s.r.l.</text:p>
            <text:p/>
            <text:p>Piazza della Rotonda, 2 - 00100 Roma (RM)</text:p>
          </table:table-cell>
          <table:table-cell office:value-type="string" table:style-name="ce7">
            <text:p>AEROMOBILI - (AIRCRAFT)</text:p>
          </table:table-cell>
          <table:table-cell office:value-type="string" table:style-name="ce7">
            <text:p>A1 - Velivoli oltre 5700 kg - (Aeroplanes above 5700 kg)</text:p>
          </table:table-cell>
          <table:table-cell office:value-type="string" table:style-name="ce7">
            <text:p>Bombardier DHC-8-400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Si</text:p>
          </table:table-cell>
          <table:table-cell table:number-columns-repeated="16377"/>
        </table:table-row>
        <table:table-row table:style-name="ro6">
          <table:table-cell office:value-type="string" table:number-columns-spanned="1" table:number-rows-spanned="5" table:style-name="ce13">
            <text:p>IT.145.0430 (rev.1)</text:p>
          </table:table-cell>
          <table:table-cell office:value-type="string" table:number-columns-spanned="1" table:number-rows-spanned="5" table:style-name="ce13">
            <text:p>MYCopter S.r.l.</text:p>
            <text:p/>
            <text:p>Via Santa Maria Valle, n. 5 - 20123 Milano (MI)</text:p>
          </table:table-cell>
          <table:table-cell office:value-type="string" table:number-columns-spanned="1" table:number-rows-spanned="5" table:style-name="ce15">
            <text:p>AEROMOBILI - (AIRCRAFT)</text:p>
          </table:table-cell>
          <table:table-cell office:value-type="string" table:number-columns-spanned="1" table:number-rows-spanned="5" table:style-name="ce15">
            <text:p>A3 - Elicotteri - (Helicopters)</text:p>
          </table:table-cell>
          <table:table-cell office:value-type="string" table:style-name="ce7">
            <text:p>Agusta A109 Series</text:p>
          </table:table-cell>
          <table:table-cell office:value-type="string" table:number-columns-spanned="1" table:number-rows-spanned="5" table:style-name="ce15">
            <text:p>Si</text:p>
          </table:table-cell>
          <table:table-cell office:value-type="string" table:number-columns-spanned="1" table:number-rows-spanned="5" table:style-name="ce15">
            <text:p>Si</text:p>
          </table:table-cell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AS 35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0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EC 135</text:p>
          </table:table-cell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6">
            <text:p>Eurocopter MBB-BK 117 D2</text:p>
          </table:table-cell>
          <table:covered-table-cell/>
          <table:covered-table-cell/>
          <table:table-cell table:number-columns-repeated="16377"/>
        </table:table-row>
        <table:table-row table:style-name="ro9">
          <table:table-cell office:value-type="string" table:style-name="ce8">
            <text:p>IT.145.0432 (rev.0)</text:p>
          </table:table-cell>
          <table:table-cell office:value-type="string" table:style-name="ce8">
            <text:p>Eurovinil srl</text:p>
            <text:p/>
            <text:p>Via Genova, 5 - 58100 Grosseto (GR)</text:p>
          </table:table-cell>
          <table:table-cell office:value-type="string" table:style-name="ce7">
            <text:p>COMPONENTI DIVERSI DA MOTORI COMPLETI O APU - (COMPONENTS OTHER THAN COMPLETE ENGINES OR APUs)</text:p>
          </table:table-cell>
          <table:table-cell office:value-type="string" table:style-name="ce7">
            <text:p>C6 - Equipaggiamenti - (Equipment)</text:p>
          </table:table-cell>
          <table:table-cell office:value-type="string" table:style-name="ce7">
            <text:p>Secondo Capability List riportata nel Manuale Approvato (As per Capability List detailed in Approved Manual)</text:p>
          </table:table-cell>
          <table:table-cell office:value-type="string" table:style-name="ce7">
            <text:p>N.A.</text:p>
          </table:table-cell>
          <table:table-cell office:value-type="string" table:style-name="ce7">
            <text:p>N.A.</text:p>
          </table:table-cell>
          <table:table-cell table:number-columns-repeated="16377"/>
        </table:table-row>
        <table:table-row table:style-name="ro7">
          <table:table-cell office:value-type="string" table:number-columns-spanned="1" table:number-rows-spanned="2" table:style-name="ce19">
            <text:p>IT.145.0433 (rev.1)</text:p>
          </table:table-cell>
          <table:table-cell office:value-type="string" table:number-columns-spanned="1" table:number-rows-spanned="2" table:style-name="ce19">
            <text:p>MIRAI AEROSPACE INDUSTRIES S.R.L.</text:p>
            <text:p/>
            <text:p>Via Monte d'Oro, 16 - 00186 Roma (RM)</text:p>
          </table:table-cell>
          <table:table-cell office:value-type="string" table:number-columns-spanned="1" table:number-rows-spanned="2" table:style-name="ce14">
            <text:p>AEROMOBILI - (AIRCRAFT)</text:p>
          </table:table-cell>
          <table:table-cell office:value-type="string" table:style-name="ce7">
            <text:p>A1 - Velivoli oltre 5700 kg - (Aeroplanes above 5700 kg)</text:p>
          </table:table-cell>
          <table:table-cell office:value-type="string" table:style-name="ce7">
            <text:p>Cessna 560XL/XLS</text:p>
          </table:table-cell>
          <table:table-cell office:value-type="string" table:number-columns-spanned="1" table:number-rows-spanned="2" table:style-name="ce14">
            <text:p>No</text:p>
          </table:table-cell>
          <table:table-cell office:value-type="string" table:number-columns-spanned="1" table:number-rows-spanned="2" table:style-name="ce14">
            <text:p>Si</text:p>
          </table:table-cell>
          <table:table-cell table:number-columns-repeated="16377"/>
        </table:table-row>
        <table:table-row table:style-name="ro8">
          <table:covered-table-cell/>
          <table:covered-table-cell/>
          <table:covered-table-cell/>
          <table:table-cell office:value-type="string" table:style-name="ce6">
            <text:p>A2 - Aeroplani A2 di massa uguale o inferiore a 5 700 kg - (A2 Aeroplanes 5 700 kg and below)</text:p>
          </table:table-cell>
          <table:table-cell office:value-type="string" table:style-name="ce6">
            <text:p>Cessna 525/525A</text:p>
          </table:table-cell>
          <table:covered-table-cell/>
          <table:covered-table-cell/>
          <table:table-cell table:number-columns-repeated="16377"/>
        </table:table-row>
        <table:table-row table:number-rows-repeated="104760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  <style:font-face style:name="Arial" svg:font-family="Arial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9E1F2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DEBF7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4C6E7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DD7EE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8EA9DB"/>
    </style:style>
    <style:style style:name="_54_0_37__32_-_32_Colore_32_2" style:display-name="60% - Colore 2" style:family="table-cell" style:data-style-name="N0">
      <style:table-cell-properties fo:background-color="#F4B084"/>
    </style:style>
    <style:style style:name="_54_0_37__32_-_32_Colore_32_3" style:display-name="60% - Colore 3" style:family="table-cell" style:data-style-name="N0">
      <style:table-cell-properties fo:background-color="#C9C9C9"/>
    </style:style>
    <style:style style:name="_54_0_37__32_-_32_Colore_32_4" style:display-name="60% - Colore 4" style:family="table-cell" style:data-style-name="N0">
      <style:table-cell-properties fo:background-color="#FFD966"/>
    </style:style>
    <style:style style:name="_54_0_37__32_-_32_Colore_32_5" style:display-name="60% - Colore 5" style:family="table-cell" style:data-style-name="N0">
      <style:table-cell-properties fo:background-color="#9BC2E6"/>
    </style:style>
    <style:style style:name="_54_0_37__32_-_32_Colore_32_6" style:display-name="60% - Colore 6" style:family="table-cell" style:data-style-name="N0">
      <style:table-cell-properties fo:background-color="#A9D08E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4472C4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5B9BD5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ecchia Giuseppe Guido</meta:initial-creator>
    <dc:creator>Giuseppe Guido Recchia</dc:creator>
    <meta:creation-date>2026-08-12T15:06:01Z</meta:creation-date>
    <dc:date>2026-08-13T15:14:03Z</dc:date>
  </office:meta>
</office:document-meta>
</file>